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4-005:start"/><text:bookmark-start text:name="__RefHeading___p1-req-13-4-005_1"/><text:bookmark-start text:name="p1-req-13-4-005"/>P1-REQ-13-4-005<text:bookmark-end text:name="__RefHeading___p1-req-13-4-005_1"/><text:bookmark-end text:name="p1-req-13-4-005"/></text:h>
      <text:p text:style-name="Text_20_body"><text:a xlink:type="simple" xlink:href="https://wiki.didosolutions.com/dido/99_annexes/annex-d-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A <text:a xlink:type="simple" xlink:href="https://wiki.didosolutions.com/dido/99_annexes/annex-b-terms-and-definitions/r/runtime_plane" text:style-name="Internet_20_link" text:visited-style-name="Visited_20_Internet_20_Link">Runtime Plane</text:a> SHALL classify runtime communication and behavior by architectural purpose.</text:p>
      <text:h text:style-name="Heading_20_2" text:outline-level="2"><text:bookmark-start text:name="__RefHeading___source_3"/><text:bookmark-start text:name="source"/>Source<text:bookmark-end text:name="__RefHeading___source_3"/><text:bookmark-end text:name="source"/></text:h>
      <text:p text:style-name="Text_20_body">Part 1, Section 13.4: Core Conceptual Element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A Runtime Plane groups runtime communication and behavior according to architectural purpose. This classification supports separation of concerns across data exchange, control, health and observability, policy and release, audit and provenance, and other governed runtime purposes.</text:p>
      <text:p text:style-name="Text_20_body">This requirement prevents runtime concerns with different purposes from becoming indistinct or unmanaged.</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Runtime Plane definitions and references within the Conceptual Architecture.</text:p>
      <text:p text:style-name="Text_20_body">It applies specifically to:</text:p>
      <text:p text:style-name="Text_20_body">Runtime communicationRuntime behaviorArchitectural purposePlane separationPlane-related traceability</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ach Runtime Plane classifies runtime communication and behavior by architectural purpose.</text:p>
      <text:p text:style-name="Text_20_body">Verification activities include review checks confirming that:</text:p>
      <text:p text:style-name="Text_20_body">Runtime Plane descriptions identify architectural purposeRuntime communication maps to an appropriate Runtime PlaneRuntime behavior maps to an appropriate Runtime PlaneRuntime Planes remain distinct from implementation technologies and deployment boundarie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4-core-conceptual-element-requirements" text:style-name="Internet_20_link" text:visited-style-name="Visited_20_Internet_20_Link">13.4 Core Conceptual Element Requirements</text:a>
      <text:p text:style-name="Text_20_body">Related requirement identifiers:</text:p>
      <text:a xlink:type="simple" xlink:href="https://wiki.didosolutions.com/dido/99_annexes/annex-d-requirements/part-01/p1-req-13-4-001/start" text:style-name="Internet_20_link" text:visited-style-name="Visited_20_Internet_20_Link">P1-REQ-13-4-001</text:a>
      <text:a xlink:type="simple" xlink:href="https://wiki.didosolutions.com/dido/99_annexes/annex-d-requirements/part-01/p1-req-13-4-006/start" text:style-name="Internet_20_link" text:visited-style-name="Visited_20_Internet_20_Link">P1-REQ-13-4-006</text:a>
      <text:a xlink:type="simple" xlink:href="https://wiki.didosolutions.com/dido/99_annexes/annex-d-requirements/part-01/p1-req-13-4-011/start" text:style-name="Internet_20_link" text:visited-style-name="Visited_20_Internet_20_Link">P1-REQ-13-4-011</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00:29</meta:creation-date>
    <dc:creator>Generated</dc:creator>
    <dc:date>2026-08-24T09::00:29</dc:date>
    <dc:language>en-US</dc:language>
    <meta:editing-cycles>1</meta:editing-cycles>
    <meta:editing-duration>PT0S</meta:editing-duration>
    <dc:title>dido:99_annexes:annex-d-requirements:part-01:p1-req-13-4-005:start</dc:title>
  </office:meta>
</office:document-meta>
</file>