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3-007:start"/><text:bookmark-start text:name="__RefHeading___p1-req-13-3-007_1"/><text:bookmark-start text:name="p1-req-13-3-007"/>P1-REQ-13-3-007<text:bookmark-end text:name="__RefHeading___p1-req-13-3-007_1"/><text:bookmark-end text:name="p1-req-13-3-007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ater profile that introduces a new <text:a xlink:type="simple" xlink:href="https://wiki.didosolutions.com/dido/99_annexes/annex-b-terms-and-definitions/e/ecosystem" text:style-name="Internet_20_link" text:visited-style-name="Visited_20_Internet_20_Link">Ecosystem</text:a> or <text:a xlink:type="simple" xlink:href="https://wiki.didosolutions.com/dido/99_annexes/annex-b-terms-and-definitions/d/domain" text:style-name="Internet_20_link" text:visited-style-name="Visited_20_Internet_20_Link">Domain</text:a> SHALL identify the parent classification, the reason for the new classification, and the relationship to existing classifica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3: Classif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ater profiles extend the classification model when they introduce new Ecosystems or Domains. Each extension needs a clear parent classification, a reason for the new classification, and a relationship to existing classifications.</text:p>
      <text:p text:style-name="Text_20_body">This requirement supports classification governance, prevents unmanaged classification growth, and maintains traceability between new profile classifications and the Conceptu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ater profiles that introduce a new Ecosystem or Domain.</text:p>
      <text:p text:style-name="Text_20_body">It applies specifically to:</text:p>
      <text:p text:style-name="Text_20_body">New Ecosystem classificationsNew Domain classificationsParent classification identificationExtension rationaleRelationships to existing classifica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ater profiles identify the parent classification, reason, and relationship for each new Ecosystem or Domain.</text:p>
      <text:p text:style-name="Text_20_body">Verification activities include review checks confirming that:</text:p>
      <text:p text:style-name="Text_20_body">Each new Ecosystem identifies its parent classificationEach new Domain identifies its parent classificationEach new classification includes a reason for introductionEach new classification identifies its relationship to existing classificationsNew classifications do not redefine inherited classification meaning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3-classification-requirements" text:style-name="Internet_20_link" text:visited-style-name="Visited_20_Internet_20_Link">13.3 Classification Requirements</text:a>
      <text:p text:style-name="Text_20_body">Related requirement identifiers:</text:p>
      <text:a xlink:type="simple" xlink:href="https://wiki.didosolutions.com/dido/99_annexes/annex-c-requirements/part-01/p1-req-13-3-001/start" text:style-name="Internet_20_link" text:visited-style-name="Visited_20_Internet_20_Link">p1-req-13-3-001</text:a>
      <text:a xlink:type="simple" xlink:href="https://wiki.didosolutions.com/dido/99_annexes/annex-c-requirements/part-01/p1-req-13-3-002/start" text:style-name="Internet_20_link" text:visited-style-name="Visited_20_Internet_20_Link">p1-req-13-3-002</text:a>
      <text:a xlink:type="simple" xlink:href="https://wiki.didosolutions.com/dido/99_annexes/annex-c-requirements/part-01/p1-req-13-3-003/start" text:style-name="Internet_20_link" text:visited-style-name="Visited_20_Internet_20_Link">p1-req-13-3-003</text:a>
      <text:a xlink:type="simple" xlink:href="https://wiki.didosolutions.com/dido/99_annexes/annex-c-requirements/part-01/p1-req-13-3-006/start" text:style-name="Internet_20_link" text:visited-style-name="Visited_20_Internet_20_Link">p1-req-13-3-006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4:53</meta:creation-date>
    <dc:creator>Generated</dc:creator>
    <dc:date>2026-08-24T09::34:53</dc:date>
    <dc:language>en-US</dc:language>
    <meta:editing-cycles>1</meta:editing-cycles>
    <meta:editing-duration>PT0S</meta:editing-duration>
    <dc:title>dido:99_annexes:annex-d-requirements:part-01:p1-req-13-3-007:start</dc:title>
  </office:meta>
</office:document-meta>
</file>