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3-005:start"/><text:bookmark-start text:name="__RefHeading___p1-req-13-3-005_1"/><text:bookmark-start text:name="p1-req-13-3-005"/>P1-REQ-13-3-005<text:bookmark-end text:name="__RefHeading___p1-req-13-3-005_1"/><text:bookmark-end text:name="p1-req-13-3-005"/></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NOT treat an <text:a xlink:type="simple" xlink:href="https://wiki.didosolutions.com/dido/99_annexes/annex-b-terms-and-definitions/e/ecosphere" text:style-name="Internet_20_link" text:visited-style-name="Visited_20_Internet_20_Link">Ecosphere</text:a>, <text:a xlink:type="simple" xlink:href="https://wiki.didosolutions.com/dido/99_annexes/annex-b-terms-and-definitions/e/ecosystem" text:style-name="Internet_20_link" text:visited-style-name="Visited_20_Internet_20_Link">Ecosystem</text:a>, <text:a xlink:type="simple" xlink:href="https://wiki.didosolutions.com/dido/99_annexes/annex-b-terms-and-definitions/d/domain" text:style-name="Internet_20_link" text:visited-style-name="Visited_20_Internet_20_Link">Domain</text:a>, or <text:a xlink:type="simple" xlink:href="https://wiki.didosolutions.com/dido/99_annexes/annex-b-terms-and-definitions/c/classification_path" text:style-name="Internet_20_link" text:visited-style-name="Visited_20_Internet_20_Link">Classification Path</text:a> as a DDS Domain ID, DDS partition, Kubernetes namespace, container name, pod name, process identifier, topic name, <text:a xlink:type="simple" xlink:href="https://wiki.didosolutions.com/dido/99_annexes/annex-b-terms-and-definitions/n/node_identity" text:style-name="Internet_20_link" text:visited-style-name="Visited_20_Internet_20_Link">Node Identity</text:a>, repository path, or deployment profile name.</text:p>
      <text:h text:style-name="Heading_20_2" text:outline-level="2"><text:bookmark-start text:name="__RefHeading___source_3"/><text:bookmark-start text:name="source"/>Source<text:bookmark-end text:name="__RefHeading___source_3"/><text:bookmark-end text:name="source"/></text:h>
      <text:p text:style-name="Text_20_body">Part 1, Section 13.3: Classif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cosphere, Ecosystem, Domain, and Classification Path identify governed conceptual classification. DDS Domain IDs, DDS partitions, Kubernetes namespaces, container names, pod names, process identifiers, topic names, Node Identities, repository paths, and deployment profile names identify runtime, implementation, deployment, or repository concerns.</text:p>
      <text:p text:style-name="Text_20_body">Treating a conceptual classification as one of these identifiers collapses conceptual scope into implementation or deployment mechanic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uses of conceptual classification terms within the Conceptual Architecture.</text:p>
      <text:p text:style-name="Text_20_body">It applies specifically to separation between conceptual classification and:</text:p>
      <text:p text:style-name="Text_20_body">DDS Domain IDsDDS partitionsKubernetes namespacesContainer namesPod namesProcess identifiersTopic namesNode IdentitiesRepository pathsDeployment profile nam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oes not treat an Ecosphere, Ecosystem, Domain, or Classification Path as a runtime, implementation, deployment, or repository identifier.</text:p>
      <text:p text:style-name="Text_20_body">Verification activities include review checks confirming that:</text:p>
      <text:p text:style-name="Text_20_body">Conceptual classification terms retain conceptual meaningDDS identifiers do not replace classification termsKubernetes identifiers do not replace classification termsRuntime names do not replace classification termsRepository paths and deployment profile names do not replace classification term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3-classification-requirements" text:style-name="Internet_20_link" text:visited-style-name="Visited_20_Internet_20_Link">13.3 Classification Requirements</text:a>
      <text:p text:style-name="Text_20_body">Related requirement identifiers:</text:p>
      <text:a xlink:type="simple" xlink:href="https://wiki.didosolutions.com/dido/99_annexes/annex-c-requirements/part-01/p1-req-13-3-001/start" text:style-name="Internet_20_link" text:visited-style-name="Visited_20_Internet_20_Link">p1-req-13-3-001</text:a>
      <text:a xlink:type="simple" xlink:href="https://wiki.didosolutions.com/dido/99_annexes/annex-c-requirements/part-01/p1-req-13-3-004/start" text:style-name="Internet_20_link" text:visited-style-name="Visited_20_Internet_20_Link">p1-req-13-3-004</text:a>
      <text:a xlink:type="simple" xlink:href="https://wiki.didosolutions.com/dido/99_annexes/annex-c-requirements/part-01/p1-req-13-2-005/start" text:style-name="Internet_20_link" text:visited-style-name="Visited_20_Internet_20_Link">p1-req-13-2-005</text:a>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3:38</meta:creation-date>
    <dc:creator>Generated</dc:creator>
    <dc:date>2026-08-24T02::43:38</dc:date>
    <dc:language>en-US</dc:language>
    <meta:editing-cycles>1</meta:editing-cycles>
    <meta:editing-duration>PT0S</meta:editing-duration>
    <dc:title>dido:99_annexes:annex-d-requirements:part-01:p1-req-13-3-005:start</dc:title>
  </office:meta>
</office:document-meta>
</file>