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3-004:start"/><text:bookmark-start text:name="__RefHeading___p1-req-13-3-004_1"/><text:bookmark-start text:name="p1-req-13-3-004"/>P1-REQ-13-3-004<text:bookmark-end text:name="__RefHeading___p1-req-13-3-004_1"/><text:bookmark-end text:name="p1-req-13-3-004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<text:a xlink:type="simple" xlink:href="https://wiki.didosolutions.com/dido/99_annexes/annex-b-terms-and-definitions/c/classification_path" text:style-name="Internet_20_link" text:visited-style-name="Visited_20_Internet_20_Link">Classification Paths</text:a> from runtime identifiers, deployment identifiers, repository paths, implementation artefacts, and communication boundari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3: Classif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lassification Paths express governed conceptual scope. Runtime identifiers, deployment identifiers, repository paths, implementation artefacts, and communication boundaries serve implementation, operational, or organisational purposes.</text:p>
      <text:p text:style-name="Text_20_body">Distinguishing Classification Paths from those identifiers prevents implementation and deployment concerns from redefining conceptual classific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references to Classification Paths within the Conceptual Architecture.</text:p>
      <text:p text:style-name="Text_20_body">It applies specifically to distinctions between Classification Paths and:</text:p>
      <text:p text:style-name="Text_20_body">Runtime identifiersDeployment identifiersRepository pathsImplementation artefactsCommunication boundarie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Classification Paths from runtime identifiers, deployment identifiers, repository paths, implementation artefacts, and communication boundaries.</text:p>
      <text:p text:style-name="Text_20_body">Verification activities include review checks confirming that:</text:p>
      <text:p text:style-name="Text_20_body">Classification Paths identify conceptual classification scopeRuntime identifiers do not replace Classification PathsDeployment identifiers do not replace Classification PathsRepository paths do not replace Classification PathsCommunication boundaries do not replace Classification Path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p text:style-name="Text_20_body">Related requirement identifiers:</text:p>
      <text:a xlink:type="simple" xlink:href="https://wiki.didosolutions.com/dido/99_annexes/annex-c-requirements/part-01/p1-req-13-3-001/start" text:style-name="Internet_20_link" text:visited-style-name="Visited_20_Internet_20_Link">p1-req-13-3-001</text:a>
      <text:a xlink:type="simple" xlink:href="https://wiki.didosolutions.com/dido/99_annexes/annex-c-requirements/part-01/p1-req-13-3-002/start" text:style-name="Internet_20_link" text:visited-style-name="Visited_20_Internet_20_Link">p1-req-13-3-002</text:a>
      <text:a xlink:type="simple" xlink:href="https://wiki.didosolutions.com/dido/99_annexes/annex-c-requirements/part-01/p1-req-13-3-005/start" text:style-name="Internet_20_link" text:visited-style-name="Visited_20_Internet_20_Link">p1-req-13-3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5:24</meta:creation-date>
    <dc:creator>Generated</dc:creator>
    <dc:date>2026-08-24T01::45:24</dc:date>
    <dc:language>en-US</dc:language>
    <meta:editing-cycles>1</meta:editing-cycles>
    <meta:editing-duration>PT0S</meta:editing-duration>
    <dc:title>dido:99_annexes:annex-d-requirements:part-01:p1-req-13-3-004:start</dc:title>
  </office:meta>
</office:document-meta>
</file>