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3-002:start"/><text:bookmark-start text:name="__RefHeading___p1-req-13-3-002_1"/><text:bookmark-start text:name="p1-req-13-3-002"/>P1-REQ-13-3-002<text:bookmark-end text:name="__RefHeading___p1-req-13-3-002_1"/><text:bookmark-end text:name="p1-req-13-3-002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use <text:a xlink:type="simple" xlink:href="https://wiki.didosolutions.com/dido/99_annexes/annex-b-terms-and-definitions/c/classification_path" text:style-name="Internet_20_link" text:visited-style-name="Visited_20_Internet_20_Link">Classification Paths</text:a> to identify governed business and <text:a xlink:type="simple" xlink:href="https://wiki.didosolutions.com/dido/99_annexes/annex-b-terms-and-definitions/s/semantic" text:style-name="Internet_20_link" text:visited-style-name="Visited_20_Internet_20_Link">Semantic</text:a> scop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3: Classif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Classification Paths identify the governed scope represented by a classification. They provide a stable way to express business and semantic scope without relying on runtime, deployment, repository, or implementation identifiers.</text:p>
      <text:p text:style-name="Text_20_body">Using Classification Paths supports consistent interpretation across documents, profiles, systems, and governed communit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use of Classification Paths within the Conceptual Architecture.</text:p>
      <text:p text:style-name="Text_20_body">It applies specifically to:</text:p>
      <text:p text:style-name="Text_20_body">Governed business scopeSemantic scopeClassification referencesProfile inheritanceCross-document tracea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uses Classification Paths to identify governed business and semantic scope.</text:p>
      <text:p text:style-name="Text_20_body">Verification activities include review checks confirming that:</text:p>
      <text:p text:style-name="Text_20_body">Classification Paths identify governed business scopeClassification Paths identify semantic scopeClassification Paths do not substitute for runtime identifiersClassification Paths support traceability across later profile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3-classification-requirements" text:style-name="Internet_20_link" text:visited-style-name="Visited_20_Internet_20_Link">13.3 Classification Requirements</text:a>
      <text:p text:style-name="Text_20_body">Related requirement identifiers:</text:p>
      <text:a xlink:type="simple" xlink:href="https://wiki.didosolutions.com/dido/99_annexes/annex-d-requirements/part-01/p1-req-13-3-001/start" text:style-name="Internet_20_link" text:visited-style-name="Visited_20_Internet_20_Link">P1-REQ-13-3-001</text:a>
      <text:a xlink:type="simple" xlink:href="https://wiki.didosolutions.com/dido/99_annexes/annex-d-requirements/part-01/p1-req-13-3-003/start" text:style-name="Internet_20_link" text:visited-style-name="Visited_20_Internet_20_Link">P1-REQ-13-3-003</text:a>
      <text:a xlink:type="simple" xlink:href="https://wiki.didosolutions.com/dido/99_annexes/annex-d-requirements/part-01/p1-req-13-3-004/start" text:style-name="Internet_20_link" text:visited-style-name="Visited_20_Internet_20_Link">P1-REQ-13-3-004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15:22</meta:creation-date>
    <dc:creator>Generated</dc:creator>
    <dc:date>2026-08-24T16::15:22</dc:date>
    <dc:language>en-US</dc:language>
    <meta:editing-cycles>1</meta:editing-cycles>
    <meta:editing-duration>PT0S</meta:editing-duration>
    <dc:title>dido:99_annexes:annex-d-requirements:part-01:p1-req-13-3-002:start</dc:title>
  </office:meta>
</office:document-meta>
</file>