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3-001:start"/><text:bookmark-start text:name="__RefHeading___p1-req-13-3-001_1"/><text:bookmark-start text:name="p1-req-13-3-001"/>P1-REQ-13-3-001<text:bookmark-end text:name="__RefHeading___p1-req-13-3-001_1"/><text:bookmark-end text:name="p1-req-13-3-001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Conceptual Architecture SHALL define an Archetype Classification Model consisting of <text:a xlink:type="simple" xlink:href="https://wiki.didosolutions.com/dido/99_annexes/annex-b-terms-and-definitions/e/ecosphere" text:style-name="Internet_20_link" text:visited-style-name="Visited_20_Internet_20_Link">Ecosphere</text:a>, <text:a xlink:type="simple" xlink:href="https://wiki.didosolutions.com/dido/99_annexes/annex-b-terms-and-definitions/e/ecosystem" text:style-name="Internet_20_link" text:visited-style-name="Visited_20_Internet_20_Link">Ecosystem</text:a>, and <text:a xlink:type="simple" xlink:href="https://wiki.didosolutions.com/dido/99_annexes/annex-b-terms-and-definitions/d/domain" text:style-name="Internet_20_link" text:visited-style-name="Visited_20_Internet_20_Link">Domain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3: Classific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Archetype Classification Model provides the conceptual classification structure for the Financial Systems Archetype. It separates broad financial scope, ecosystem scope, and domain scope into governed conceptual levels.</text:p>
      <text:p text:style-name="Text_20_body">Defining the model with Ecosphere, Ecosystem, and Domain supports consistent classification, controlled extension, and traceability across later profiles and implementation mapping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definition, interpretation, review, and maintenance of the Archetype Classification Model within the Conceptual Architecture.</text:p>
      <text:p text:style-name="Text_20_body">It applies specifically to:</text:p>
      <text:p text:style-name="Text_20_body">EcosphereEcosystemDomainClassification hierarchyClassification governance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Conceptual Architecture defines an Archetype Classification Model consisting of Ecosphere, Ecosystem, and Domain.</text:p>
      <text:p text:style-name="Text_20_body">Verification activities include review checks confirming that:</text:p>
      <text:p text:style-name="Text_20_body">The Conceptual Architecture identifies the three classification levelsEach classification level has a distinct conceptual roleClassification levels do not depend on implementation or deployment identifiersLater profiles reference the classification model without redefining its meaning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3-classification-requirements" text:style-name="Internet_20_link" text:visited-style-name="Visited_20_Internet_20_Link">13.3 Classification Requirements</text:a>
      <text:p text:style-name="Text_20_body">Related requirement identifiers:</text:p>
      <text:a xlink:type="simple" xlink:href="https://wiki.didosolutions.com/dido/99_annexes/annex-c-requirements/part-01/p1-req-13-3-002/start" text:style-name="Internet_20_link" text:visited-style-name="Visited_20_Internet_20_Link">p1-req-13-3-002</text:a>
      <text:a xlink:type="simple" xlink:href="https://wiki.didosolutions.com/dido/99_annexes/annex-c-requirements/part-01/p1-req-13-3-003/start" text:style-name="Internet_20_link" text:visited-style-name="Visited_20_Internet_20_Link">p1-req-13-3-003</text:a>
      <text:a xlink:type="simple" xlink:href="https://wiki.didosolutions.com/dido/99_annexes/annex-c-requirements/part-01/p1-req-13-3-004/start" text:style-name="Internet_20_link" text:visited-style-name="Visited_20_Internet_20_Link">p1-req-13-3-004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18:51</meta:creation-date>
    <dc:creator>Generated</dc:creator>
    <dc:date>2026-08-24T02::18:51</dc:date>
    <dc:language>en-US</dc:language>
    <meta:editing-cycles>1</meta:editing-cycles>
    <meta:editing-duration>PT0S</meta:editing-duration>
    <dc:title>dido:99_annexes:annex-d-requirements:part-01:p1-req-13-3-001:start</dc:title>
  </office:meta>
</office:document-meta>
</file>