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2-005:start"/><text:bookmark-start text:name="__RefHeading___p1-req-13-2-005_1"/><text:bookmark-start text:name="p1-req-13-2-005"/>P1-REQ-13-2-005<text:bookmark-end text:name="__RefHeading___p1-req-13-2-005_1"/><text:bookmark-end text:name="p1-req-13-2-005"/></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NOT treat runtime identifiers as substitutes for conceptual elements.</text:p>
      <text:h text:style-name="Heading_20_2" text:outline-level="2"><text:bookmark-start text:name="__RefHeading___source_3"/><text:bookmark-start text:name="source"/>Source<text:bookmark-end text:name="__RefHeading___source_3"/><text:bookmark-end text:name="source"/></text:h>
      <text:p text:style-name="Text_20_body">Part 1, Section 13.2: Conceptual Separ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Runtime identifiers support execution, addressing, routing, partitioning, discovery, correlation, and operational management. They do not define conceptual meaning. Treating a runtime identifier as a conceptual element collapses operational representation into conceptual architecture.</text:p>
      <text:p text:style-name="Text_20_body">This requirement preserves the distinction between governed conceptual elements and runtime-specific identifiers such as domain identifiers, topic names, endpoint names, service identifiers, container names, process identifiers, and generated type nam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references to runtime identifiers within the Conceptual Architecture.</text:p>
      <text:p text:style-name="Text_20_body">It applies specifically to identifiers such as:</text:p>
      <text:p text:style-name="Text_20_body">DDS Domain IDsTopic namesEndpoint namesNode instance identifiersContainer namesProcess identifiersGenerated type namesEnvironment-specific runtime label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process identifiers, and generated type names.</text:p>
      <text:h text:style-name="Heading_20_2" text:outline-level="2"><text:bookmark-start text:name="__RefHeading___applies_to_7"/><text:bookmark-start text:name="applies_to1"/>Applies To<text:bookmark-end text:name="__RefHeading___applies_to_7"/><text:bookmark-end text:name="applies_to1"/></text:h>
      <text:p text:style-name="Text_20_body">This requirement applies to all references to runtime identifiers within the Conceptual Architecture.</text:p>
      <text:p text:style-name="Text_20_body">It applies specifically to identifiers such as:</text:p>
      <text:p text:style-name="Text_20_body">DDS Domain IDsTopic namesEndpoint namesSHALL confirm that runtime identifiers do not substitute for conceptual elements.Verification activities include review checks confirming that:</text:p>
      <text:p text:style-name="Text_20_body">Runtime identifiers support implementation or deployment concerns onlyConceptual elements retain stable names and definitions independent of runtime identifiersDDS Domain IDs and other runtime identifiers do not appear as conceptual classificationsRuntime labels do not replace governed architectural terms</text:p>
      <text:h text:style-name="Heading_20_2" text:outline-level="2"><text:bookmark-start text:name="__RefHeading___traceability_8"/><text:bookmark-start text:name="traceability"/>Traceability<text:bookmark-end text:name="__RefHeading___traceability_8"/><text:bookmark-end text:name="traceability"/></text:h>
      <text:p text:style-name="Text_20_body">Related source section:</text:p>
      <text:a xlink:type="simple" xlink:href="https://wiki.didosolutions.com/fxdemo/01-part/13-conceptual-requirements/13-2-conceptual-separation-requirements" text:style-name="Internet_20_link" text:visited-style-name="Visited_20_Internet_20_Link">13.2 Conceptual Separation Requirements</text:a>
      <text:p text:style-name="Text_20_body">Related requirement identifiers:</text:p>
      <text:a xlink:type="simple" xlink:href="https://wiki.didosolutions.com/dido/99_annexes/annex-c-requirements/part-01/p1-req-13-2-001/start" text:style-name="Internet_20_link" text:visited-style-name="Visited_20_Internet_20_Link">p1-req-13-2-001</text:a>
      <text:a xlink:type="simple" xlink:href="https://wiki.didosolutions.com/dido/99_annexes/annex-c-requirements/part-01/p1-req-13-2-002/start" text:style-name="Internet_20_link" text:visited-style-name="Visited_20_Internet_20_Link">p1-req-13-2-002</text:a>
      <text:a xlink:type="simple" xlink:href="https://wiki.didosolutions.com/dido/99_annexes/annex-c-requirements/part-01/p1-req-13-2-003/start" text:style-name="Internet_20_link" text:visited-style-name="Visited_20_Internet_20_Link">p1-req-13-2-003</text:a>
      <text:a xlink:type="simple" xlink:href="https://wiki.didosolutions.com/dido/99_annexes/annex-c-requirements/part-01/p1-req-13-2-004/start" text:style-name="Internet_20_link" text:visited-style-name="Visited_20_Internet_20_Link">p1-req-13-2-004</text:a>
      <text:h text:style-name="Heading_20_2" text:outline-level="2"><text:bookmark-start text:name="__RefHeading___status_9"/><text:bookmark-start text:name="status"/>Status<text:bookmark-end text:name="__RefHeading___status_9"/><text:bookmark-end text:name="status"/></text:h>
      <text:p text:style-name="Text_20_body">D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9::58:20</meta:creation-date>
    <dc:creator>Generated</dc:creator>
    <dc:date>2026-08-22T19::58:20</dc:date>
    <dc:language>en-US</dc:language>
    <meta:editing-cycles>1</meta:editing-cycles>
    <meta:editing-duration>PT0S</meta:editing-duration>
    <dc:title>dido:99_annexes:annex-d-requirements:part-01:p1-req-13-2-005:start</dc:title>
  </office:meta>
</office:document-meta>
</file>