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1:p1-req-13-2-004:start"/><text:bookmark-start text:name="__RefHeading___p1-req-13-2-004_1"/><text:bookmark-start text:name="p1-req-13-2-004"/>P1-REQ-13-2-004<text:bookmark-end text:name="__RefHeading___p1-req-13-2-004_1"/><text:bookmark-end text:name="p1-req-13-2-004"/></text:h>
      <text:p text:style-name="Text_20_body"><text:a xlink:type="simple" xlink:href="https://wiki.didosolutions.com/dido/99_annexes/annex-c-requirements/part-01/start" text:style-name="Internet_20_link" text:visited-style-name="Visited_20_Internet_20_Link">Return to Part 1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Conceptual Architecture SHALL NOT allow deployment artefacts to redefine conceptual elements.</text:p>
      <text:h text:style-name="Heading_20_2" text:outline-level="2"><text:bookmark-start text:name="__RefHeading___source_3"/><text:bookmark-start text:name="source"/>Source<text:bookmark-end text:name="__RefHeading___source_3"/><text:bookmark-end text:name="source"/></text:h>
      <text:p text:style-name="Text_20_body">Part 1, Section 13.2: Conceptual Separation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Deployment artefacts describe operational realisation. They identify how selected implementation artefacts run, connect, scale, observe, secure, or recover within an operational environment. They do not define the conceptual meaning of the architecture.</text:p>
      <text:p text:style-name="Text_20_body">Preventing deployment artefacts from redefining conceptual elements preserves conceptual stability across different deployment environments, including local development, test, regulated production, sovereign infrastructure, and air-gapped or restricted environment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all deployment-related references within the Conceptual Architecture.</text:p>
      <text:p text:style-name="Text_20_body">It applies specifically to artefacts such as:</text:p>
      <text:p text:style-name="Text_20_body">Runtime configurationsContainer descriptorsOrchestration manifestsDeployment scriptsEnvironment-specific settingsNetwork topology descriptionsOperational dashboardsInfrastructure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deployment artefacts do not redefine conceptual elements.</text:p>
      <text:p text:style-name="Text_20_body">Verification activities include review checks confirming that:</text:p>
      <text:p text:style-name="Text_20_body">Deployment artefacts appear only as deployment concernsDeployment profiles map to conceptual elements without changing their meaningEnvironment-specific arrangements do not replace conceptual definitionsOperational examples do not become conceptual requirements</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Related source section:</text:p>
      <text:a xlink:type="simple" xlink:href="https://wiki.didosolutions.com/fxdemo/01-part/13-conceptual-requirements/13-2-conceptual-separation-requirements" text:style-name="Internet_20_link" text:visited-style-name="Visited_20_Internet_20_Link">13.2 Conceptual Separation Requirements</text:a>
      <text:p text:style-name="Text_20_body">Related requirement identifiers:</text:p>
      <text:a xlink:type="simple" xlink:href="https://wiki.didosolutions.com/dido/99_annexes/annex-c-requirements/part-01/p1-req-13-2-001/start" text:style-name="Internet_20_link" text:visited-style-name="Visited_20_Internet_20_Link">p1-req-13-2-001</text:a>
      <text:a xlink:type="simple" xlink:href="https://wiki.didosolutions.com/dido/99_annexes/annex-c-requirements/part-01/p1-req-13-2-002/start" text:style-name="Internet_20_link" text:visited-style-name="Visited_20_Internet_20_Link">p1-req-13-2-002</text:a>
      <text:a xlink:type="simple" xlink:href="https://wiki.didosolutions.com/dido/99_annexes/annex-c-requirements/part-01/p1-req-13-2-003/start" text:style-name="Internet_20_link" text:visited-style-name="Visited_20_Internet_20_Link">p1-req-13-2-003</text:a>
      <text:a xlink:type="simple" xlink:href="https://wiki.didosolutions.com/dido/99_annexes/annex-c-requirements/part-01/p1-req-13-2-005/start" text:style-name="Internet_20_link" text:visited-style-name="Visited_20_Internet_20_Link">p1-req-13-2-005</text:a>
      <text:h text:style-name="Heading_20_2" text:outline-level="2"><text:bookmark-start text:name="__RefHeading___status_8"/><text:bookmark-start text:name="status"/>Status<text:bookmark-end text:name="__RefHeading___status_8"/><text:bookmark-end text:name="status"/></text:h>
      <text:p text:style-name="Text_20_body">Draf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2::17:32</meta:creation-date>
    <dc:creator>Generated</dc:creator>
    <dc:date>2026-08-24T02::17:32</dc:date>
    <dc:language>en-US</dc:language>
    <meta:editing-cycles>1</meta:editing-cycles>
    <meta:editing-duration>PT0S</meta:editing-duration>
    <dc:title>dido:99_annexes:annex-d-requirements:part-01:p1-req-13-2-004:start</dc:title>
  </office:meta>
</office:document-meta>
</file>