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2-003:start"/><text:bookmark-start text:name="__RefHeading___p1-req-13-2-003_1"/><text:bookmark-start text:name="p1-req-13-2-003"/>P1-REQ-13-2-003<text:bookmark-end text:name="__RefHeading___p1-req-13-2-003_1"/><text:bookmark-end text:name="p1-req-13-2-003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NOT allow implementation technologies to redefine conceptual el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2: Conceptual Separ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technologies realise architectural intent within a selected technical environment. They do not establish the conceptual meaning of the architecture. When implementation technology redefines a conceptual element, the conceptual model becomes dependent on a selected platform, tool, language, middleware, database, runtime, or deployment mechanism.</text:p>
      <text:p text:style-name="Text_20_body">This requirement protects the Conceptual Architecture from technology lock-in and preserves stable meaning across multiple logical models, implementation profiles, and deployment approach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all references to implementation technologies within the Conceptual Architecture.</text:p>
      <text:p text:style-name="Text_20_body">It applies specifically to technologies such as:</text:p>
      <text:p text:style-name="Text_20_body">Programming languagesMiddlewareDatabasesRuntime platformsContainer technologiesNetwork technologiesDevelopment toolsGenerated artefact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technologies do not redefine conceptual elements.</text:p>
      <text:p text:style-name="Text_20_body">Verification activities include review checks confirming that:</text:p>
      <text:p text:style-name="Text_20_body">Conceptual elements remain technology-neutralTechnology examples appear only as examples, notes, or later implementation mappingsImplementation profiles map to conceptual elements without changing their meaningTool-specific or platform-specific terms do not replace conceptual term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2-conceptual-separation-requirements" text:style-name="Internet_20_link" text:visited-style-name="Visited_20_Internet_20_Link">13.2 Conceptual Separation Requirements</text:a>
      <text:p text:style-name="Text_20_body">Related requirement identifiers:</text:p>
      <text:a xlink:type="simple" xlink:href="https://wiki.didosolutions.com/dido/99_annexes/annex-d-requirements/part-01/p1-req-13-2-001/start" text:style-name="Internet_20_link" text:visited-style-name="Visited_20_Internet_20_Link">P1-REQ-13-2-001</text:a>
      <text:a xlink:type="simple" xlink:href="https://wiki.didosolutions.com/dido/99_annexes/annex-d-requirements/part-01/p1-req-13-2-002/start" text:style-name="Internet_20_link" text:visited-style-name="Visited_20_Internet_20_Link">P1-REQ-13-2-002</text:a>
      <text:a xlink:type="simple" xlink:href="https://wiki.didosolutions.com/dido/99_annexes/annex-d-requirements/part-01/p1-req-13-2-004/start" text:style-name="Internet_20_link" text:visited-style-name="Visited_20_Internet_20_Link">P1-REQ-13-2-004</text:a>
      <text:a xlink:type="simple" xlink:href="https://wiki.didosolutions.com/dido/99_annexes/annex-d-requirements/part-01/p1-req-13-2-005/start" text:style-name="Internet_20_link" text:visited-style-name="Visited_20_Internet_20_Link">P1-REQ-13-2-005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48:17</meta:creation-date>
    <dc:creator>Generated</dc:creator>
    <dc:date>2026-08-24T02::48:17</dc:date>
    <dc:language>en-US</dc:language>
    <meta:editing-cycles>1</meta:editing-cycles>
    <meta:editing-duration>PT0S</meta:editing-duration>
    <dc:title>dido:99_annexes:annex-d-requirements:part-01:p1-req-13-2-003:start</dc:title>
  </office:meta>
</office:document-meta>
</file>