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2-002:start"/><text:bookmark-start text:name="__RefHeading___p1-req-13-2-002_1"/><text:bookmark-start text:name="p1-req-13-2-002"/>P1-REQ-13-2-002<text:bookmark-end text:name="__RefHeading___p1-req-13-2-002_1"/><text:bookmark-end text:name="p1-req-13-2-002"/></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distinguish conceptual elements from logical elements, implementation artifacts, deployment artifacts, an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source_3"/><text:bookmark-start text:name="source"/>Source<text:bookmark-end text:name="__RefHeading___source_3"/><text:bookmark-end text:name="source"/></text:h>
      <text:p text:style-name="Text_20_body">Part 1, Section 13.2: Conceptual Separ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Conceptual Architecture establishes architectural meaning before logical, implementation, deployment, and evidence concerns refine or realize that meaning. Distinguishing these concerns protects the architecture from ambiguity and prevents readers from treating later artifacts as conceptual definitions.</text:p>
      <text:p text:style-name="Text_20_body">This distinction supports governance, review, traceability, and controlled evolution of the Financial Systems Archetype document se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conceptual definitions, conceptual diagrams, architectural principles, explanatory text, and cross-references within the Conceptual Architecture.</text:p>
      <text:p text:style-name="Text_20_body">It applies specifically to distinctions among:</text:p>
      <text:p text:style-name="Text_20_body">Conceptual elementsLogical elementsImplementation artifactsDeployment artifactsEvide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distinguishes conceptual elements from logical elements, implementation artifacts, deployment artifacts, and evidence.</text:p>
      <text:p text:style-name="Text_20_body">Verification activities include review checks confirming that:</text:p>
      <text:p text:style-name="Text_20_body">Conceptual elements have clear conceptual meaningLogical elements do not appear as conceptual definitionsImplementation artifacts do not appear as conceptual elementsDeployment artifacts do not appear as conceptual elementsEvidence supports conceptual claims without replacing conceptual definition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2-conceptual-separation-requirements" text:style-name="Internet_20_link" text:visited-style-name="Visited_20_Internet_20_Link">13.2 Conceptual Separation Requirements</text:a>
      <text:p text:style-name="Text_20_body">Related requirement identifiers:</text:p>
      <text:a xlink:type="simple" xlink:href="https://wiki.didosolutions.com/dido/99_annexes/annex-d-requirements/part-01/p1-req-13-2-001/start" text:style-name="Internet_20_link" text:visited-style-name="Visited_20_Internet_20_Link">P1-REQ-13-2-001</text:a>
      <text:a xlink:type="simple" xlink:href="https://wiki.didosolutions.com/dido/99_annexes/annex-d-requirements/part-01/p1-req-13-2-003/start" text:style-name="Internet_20_link" text:visited-style-name="Visited_20_Internet_20_Link">P1-REQ-13-2-003</text:a>
      <text:a xlink:type="simple" xlink:href="https://wiki.didosolutions.com/dido/99_annexes/annex-d-requirements/part-01/p1-req-13-2-004/start" text:style-name="Internet_20_link" text:visited-style-name="Visited_20_Internet_20_Link">P1-REQ-13-2-004</text:a>
      <text:a xlink:type="simple" xlink:href="https://wiki.didosolutions.com/dido/99_annexes/annex-d-requirements/part-01/p1-req-13-2-005/start" text:style-name="Internet_20_link" text:visited-style-name="Visited_20_Internet_20_Link">P1-REQ-13-2-005</text:a>
      <text:h text:style-name="Heading_20_2" text:outline-level="2"><text:bookmark-start text:name="__RefHeading___status_8"/><text:bookmark-start text:name="status"/>Status<text:bookmark-end text:name="__RefHeading___status_8"/><text:bookmark-end text:name="status"/></text:h>
      <text:p text:style-name="Text_20_body">D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51:59</meta:creation-date>
    <dc:creator>Generated</dc:creator>
    <dc:date>2026-08-24T10::51:59</dc:date>
    <dc:language>en-US</dc:language>
    <meta:editing-cycles>1</meta:editing-cycles>
    <meta:editing-duration>PT0S</meta:editing-duration>
    <dc:title>dido:99_annexes:annex-d-requirements:part-01:p1-req-13-2-002:start</dc:title>
  </office:meta>
</office:document-meta>
</file>