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2-001:start"/><text:bookmark-start text:name="__RefHeading___p1-req-13-2-001_1"/><text:bookmark-start text:name="p1-req-13-2-001"/>P1-REQ-13-2-001<text:bookmark-end text:name="__RefHeading___p1-req-13-2-001_1"/><text:bookmark-end text:name="p1-req-13-2-001"/></text:h>
      <text:p text:style-name="Text_20_body"><text:a xlink:type="simple" xlink:href="https://wiki.didosolutions.com/dido/99_annexes/annex-c-requirements/part-01/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preserve separation between conceptual meaning, logical <text:a xlink:type="simple" xlink:href="https://wiki.didosolutions.com/dido/99_annexes/annex-b-terms-and-definitions/s/structure" text:style-name="Internet_20_link" text:visited-style-name="Visited_20_Internet_20_Link">Structure</text:a>, implementation mapping, deployment mechanics, testability,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1, Section 13.2: Conceptual Separ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nceptual Architecture defines a stable meaning for the Financial Systems Archetype. Logical structure, implementation mapping, deployment mechanics, testability, and evidence serve different architectural purposes and operate at different levels of abstraction.</text:p>
      <text:p text:style-name="Text_20_body">Preserving separation prevents implementation or deployment decisions from altering the architecture's conceptual meaning. It also supports traceability from conceptual intent through logical modelling, implementation mapping, deployment realisation, verification, and evidence collec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sation, interpretation, review, and maintenance of the Conceptual Architecture.</text:p>
      <text:p text:style-name="Text_20_body">It applies specifically to the separation among:</text:p>
      <text:p text:style-name="Text_20_body">Conceptual meaning;Logical structure;Implementation mapping;Deployment mechanics;Testability; and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preserves separation between conceptual meaning, logical structure, implementation mapping, deployment mechanics, testability, and evidence.</text:p>
      <text:p text:style-name="Text_20_body">Verification activities should include review checks confirming that:</text:p>
      <text:p text:style-name="Text_20_body">Conceptual material defines meaning without depending on logical structure;Logical material refines conceptual meaning without replacing it;Implementation mappings identify technology realisations without redefining conceptual elements;Deployment material describes operational arrangements without changing conceptual meaning; andTestability and evidence material support architectural claims without becoming the conceptual basis for those claim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conceptual meaning through logical modelling, implementation mapping, deployment realisation, verification, and evidence collection.</text:p>
      <text:p text:style-name="Text_20_body">Related requirement identifiers:</text:p>
      <text:a xlink:type="simple" xlink:href="https://wiki.didosolutions.com/dido/99_annexes/annex-c-requirements/part-01/p1-req-13-2-002/start" text:style-name="Internet_20_link" text:visited-style-name="Visited_20_Internet_20_Link">p1-req-13-2-002</text:a>
      <text:a xlink:type="simple" xlink:href="https://wiki.didosolutions.com/dido/99_annexes/annex-c-requirements/part-01/p1-req-13-2-003/start" text:style-name="Internet_20_link" text:visited-style-name="Visited_20_Internet_20_Link">p1-req-13-2-003</text:a>
      <text:a xlink:type="simple" xlink:href="https://wiki.didosolutions.com/dido/99_annexes/annex-c-requirements/part-01/p1-req-13-2-004/start" text:style-name="Internet_20_link" text:visited-style-name="Visited_20_Internet_20_Link">p1-req-13-2-004</text:a>
      <text:a xlink:type="simple" xlink:href="https://wiki.didosolutions.com/dido/99_annexes/annex-c-requirements/part-01/p1-req-13-2-005/start" text:style-name="Internet_20_link" text:visited-style-name="Visited_20_Internet_20_Link">p1-req-13-2-005</text:a>
      <text:p text:style-name="Text_20_body">Related source section:</text:p>
      <text:a xlink:type="simple" xlink:href="https://wiki.didosolutions.com/fxdemo/01-part/13-conceptual-requirements/13-2-conceptual-separation-requirements" text:style-name="Internet_20_link" text:visited-style-name="Visited_20_Internet_20_Link">13.2 Conceptual Separ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1:13</meta:creation-date>
    <dc:creator>Generated</dc:creator>
    <dc:date>2026-08-24T00::11:13</dc:date>
    <dc:language>en-US</dc:language>
    <meta:editing-cycles>1</meta:editing-cycles>
    <meta:editing-duration>PT0S</meta:editing-duration>
    <dc:title>dido:99_annexes:annex-d-requirements:part-01:p1-req-13-2-001:start</dc:title>
  </office:meta>
</office:document-meta>
</file>