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10-007:start"/><text:bookmark-start text:name="__RefHeading___p1-req-13-10-007_1"/><text:bookmark-start text:name="p1-req-13-10-007"/>P1-REQ-13-10-007<text:bookmark-end text:name="__RefHeading___p1-req-13-10-007_1"/><text:bookmark-end text:name="p1-req-13-10-007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later part that introduces a new conceptual term SHALL identify its relationship to the conceptual architecture defined in this par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10: Profile and Layer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New conceptual terms introduced in later parts extend or specialise the conceptual architecture. Identifying the relationship to Part 1 prevents unmanaged conceptual growth and preserves alignment with the existing conceptual model.</text:p>
      <text:p text:style-name="Text_20_body">This requirement supports conceptual governance, traceability, and controlled extension across the document se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new conceptual terms introduced in later parts.</text:p>
      <text:p text:style-name="Text_20_body">It applies specifically to relationships such as:</text:p>
      <text:p text:style-name="Text_20_body">SpecialisationExtensionRefinementConstraintRelated conceptDerived concept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new conceptual term introduced in a later part identifies its relationship to the conceptual architecture defined in Part 1.</text:p>
      <text:p text:style-name="Text_20_body">Verification activities include review checks confirming that:</text:p>
      <text:p text:style-name="Text_20_body">New conceptual terms identify related Part 1 conceptsNew conceptual terms state the relationship type where applicableNew conceptual terms do not redefine existing conceptual termsNew conceptual terms preserve traceability to the conceptual architecture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10-profile-and-layering-requirements" text:style-name="Internet_20_link" text:visited-style-name="Visited_20_Internet_20_Link">13.10 Profile and Layering Requirements</text:a>
      <text:p text:style-name="Text_20_body">Related requirement identifiers:</text:p>
      <text:a xlink:type="simple" xlink:href="https://wiki.didosolutions.com/dido/99_annexes/annex-d-requirements/part-01/p1-req-13-10-001/start" text:style-name="Internet_20_link" text:visited-style-name="Visited_20_Internet_20_Link">P1-REQ-13-10-001</text:a>
      <text:a xlink:type="simple" xlink:href="https://wiki.didosolutions.com/dido/99_annexes/annex-d-requirements/part-01/p1-req-13-10-006/start" text:style-name="Internet_20_link" text:visited-style-name="Visited_20_Internet_20_Link">P1-REQ-13-10-006</text:a>
      <text:a xlink:type="simple" xlink:href="https://wiki.didosolutions.com/dido/99_annexes/annex-d-requirements/part-01/p1-req-13-10-008/start" text:style-name="Internet_20_link" text:visited-style-name="Visited_20_Internet_20_Link">P1-REQ-13-10-008</text:a>
      <text:a xlink:type="simple" xlink:href="https://wiki.didosolutions.com/dido/99_annexes/annex-d-requirements/part-01/p1-req-13-7-001/start" text:style-name="Internet_20_link" text:visited-style-name="Visited_20_Internet_20_Link">P1-REQ-13-7-001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37:30</meta:creation-date>
    <dc:creator>Generated</dc:creator>
    <dc:date>2026-08-23T22::37:30</dc:date>
    <dc:language>en-US</dc:language>
    <meta:editing-cycles>1</meta:editing-cycles>
    <meta:editing-duration>PT0S</meta:editing-duration>
    <dc:title>dido:99_annexes:annex-d-requirements:part-01:p1-req-13-10-007:start</dc:title>
  </office:meta>
</office:document-meta>
</file>