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10-006:start"/><text:bookmark-start text:name="__RefHeading___p1-req-13-10-006_1"/><text:bookmark-start text:name="p1-req-13-10-006"/>P1-REQ-13-10-006<text:bookmark-end text:name="__RefHeading___p1-req-13-10-006_1"/><text:bookmark-end text:name="p1-req-13-10-006"/></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 later part that introduces a new term SHALL identify whether the term is conceptual, logical, implementation-specific, deployment-specific, or evidence-specific.</text:p>
      <text:h text:style-name="Heading_20_2" text:outline-level="2"><text:bookmark-start text:name="__RefHeading___source_3"/><text:bookmark-start text:name="source"/>Source<text:bookmark-end text:name="__RefHeading___source_3"/><text:bookmark-end text:name="source"/></text:h>
      <text:p text:style-name="Text_20_body">Part 1, Section 13.10: Profile and Layering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New terms introduced in later parts need clear placement within the architecture layering model. Identifying a term as conceptual, logical, implementation-specific, deployment-specific, or evidence-specific prevents ambiguity about the term’s role and authority.</text:p>
      <text:p text:style-name="Text_20_body">This requirement supports controlled vocabulary growth and prevents later parts from introducing terms that blur architectural laye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new terms introduced in later parts of the document set.</text:p>
      <text:p text:style-name="Text_20_body">It applies specifically to terms classified as:</text:p>
      <text:p text:style-name="Text_20_body">ConceptualLogicalImplementation-specificDeployment-specificEvidence-specific</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new term introduced in a later part identifies whether it is conceptual, logical, implementation-specific, deployment-specific, or evidence-specific.</text:p>
      <text:p text:style-name="Text_20_body">Verification activities include review checks confirming that:</text:p>
      <text:p text:style-name="Text_20_body">New terms identify their architectural layerNew terms do not conflict with existing conceptual definitionsNew terms include appropriate traceability to related termsNew terms preserve separation among conceptual, logical, implementation, deployment, and evidence concern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10-profile-and-layering-requirements" text:style-name="Internet_20_link" text:visited-style-name="Visited_20_Internet_20_Link">13.10 Profile and Layering Requirements</text:a>
      <text:p text:style-name="Text_20_body">Related requirement identifiers:</text:p>
      <text:a xlink:type="simple" xlink:href="https://wiki.didosolutions.com/dido/99_annexes/annex-c-requirements/part-01/p1-req-13-10-001/start" text:style-name="Internet_20_link" text:visited-style-name="Visited_20_Internet_20_Link">p1-req-13-10-001</text:a>
      <text:a xlink:type="simple" xlink:href="https://wiki.didosolutions.com/dido/99_annexes/annex-c-requirements/part-01/p1-req-13-10-002/start" text:style-name="Internet_20_link" text:visited-style-name="Visited_20_Internet_20_Link">p1-req-13-10-002</text:a>
      <text:a xlink:type="simple" xlink:href="https://wiki.didosolutions.com/dido/99_annexes/annex-c-requirements/part-01/p1-req-13-10-003/start" text:style-name="Internet_20_link" text:visited-style-name="Visited_20_Internet_20_Link">p1-req-13-10-003</text:a>
      <text:a xlink:type="simple" xlink:href="https://wiki.didosolutions.com/dido/99_annexes/annex-c-requirements/part-01/p1-req-13-10-007/start" text:style-name="Internet_20_link" text:visited-style-name="Visited_20_Internet_20_Link">p1-req-13-10-007</text:a>
      <text:a xlink:type="simple" xlink:href="https://wiki.didosolutions.com/dido/99_annexes/annex-c-requirements/part-01/p1-req-13-2-001/start" text:style-name="Internet_20_link" text:visited-style-name="Visited_20_Internet_20_Link">p1-req-13-2-001</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29:46</meta:creation-date>
    <dc:creator>Generated</dc:creator>
    <dc:date>2026-08-23T00::29:46</dc:date>
    <dc:language>en-US</dc:language>
    <meta:editing-cycles>1</meta:editing-cycles>
    <meta:editing-duration>PT0S</meta:editing-duration>
    <dc:title>dido:99_annexes:annex-d-requirements:part-01:p1-req-13-10-006:start</dc:title>
  </office:meta>
</office:document-meta>
</file>