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10-005:start"/><text:bookmark-start text:name="__RefHeading___p1-req-13-10-005_1"/><text:bookmark-start text:name="p1-req-13-10-005"/>P1-REQ-13-10-005<text:bookmark-end text:name="__RefHeading___p1-req-13-10-005_1"/><text:bookmark-end text:name="p1-req-13-10-005"/></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A later part SHALL NOT use a deployment decision to redefine a conceptual element.</text:p>
      <text:h text:style-name="Heading_20_2" text:outline-level="2"><text:bookmark-start text:name="__RefHeading___source_3"/><text:bookmark-start text:name="source"/>Source<text:bookmark-end text:name="__RefHeading___source_3"/><text:bookmark-end text:name="source"/></text:h>
      <text:p text:style-name="Text_20_body">Part 1, Section 13.10: Profile and Layering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eployment decisions belong to operational realization. They describe where, how, and under which conditions implementation artifacts execute, connect, scale, observe, secure, or recover. Deployment decisions do not define conceptual architecture meaning.</text:p>
      <text:p text:style-name="Text_20_body">This requirement prevents deployment arrangements from altering conceptual elements inherited from Part 1. It preserves conceptual stability across local development, test, regulated production, sovereign infrastructure, and restricted environment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later parts that introduce or use deployment decisions.</text:p>
      <text:p text:style-name="Text_20_body">It applies specifically to deployment decisions involving:</text:p>
      <text:p text:style-name="Text_20_body">Runtime environmentsContainer placementOrchestrationNetwork topologySecurity zonesConfigurationOperational dashboardsInfrastructure profile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ater parts do not use deployment decisions to redefine conceptual elements.</text:p>
      <text:p text:style-name="Text_20_body">Verification activities include review checks confirming that:</text:p>
      <text:p text:style-name="Text_20_body">Deployment decisions appear as deployment concernsConceptual elements retain Part 1 definitionsDeployment artifacts trace to the implementation artifacts they deploy or configureEnvironment-specific arrangements do not replace conceptual definitio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10-profile-and-layering-requirements" text:style-name="Internet_20_link" text:visited-style-name="Visited_20_Internet_20_Link">13.10 Profile and Layering Requirements</text:a>
      <text:p text:style-name="Text_20_body">Related requirement identifiers:</text:p>
      <text:a xlink:type="simple" xlink:href="https://wiki.didosolutions.com/dido/99_annexes/annex-d-requirements/part-01/p1-req-13-10-003/start" text:style-name="Internet_20_link" text:visited-style-name="Visited_20_Internet_20_Link">P1-REQ-13-10-003</text:a>
      <text:a xlink:type="simple" xlink:href="https://wiki.didosolutions.com/dido/99_annexes/annex-d-requirements/part-01/p1-req-13-10-006/start" text:style-name="Internet_20_link" text:visited-style-name="Visited_20_Internet_20_Link">P1-REQ-13-10-006</text:a>
      <text:a xlink:type="simple" xlink:href="https://wiki.didosolutions.com/dido/99_annexes/annex-d-requirements/part-01/p1-req-13-10-008/start" text:style-name="Internet_20_link" text:visited-style-name="Visited_20_Internet_20_Link">P1-REQ-13-10-008</text:a>
      <text:a xlink:type="simple" xlink:href="https://wiki.didosolutions.com/dido/99_annexes/annex-d-requirements/part-01/p1-req-13-2-004/start" text:style-name="Internet_20_link" text:visited-style-name="Visited_20_Internet_20_Link">P1-REQ-13-2-004</text:a>
      <text:a xlink:type="simple" xlink:href="https://wiki.didosolutions.com/dido/99_annexes/annex-d-requirements/part-01/p1-req-13-7-004/start" text:style-name="Internet_20_link" text:visited-style-name="Visited_20_Internet_20_Link">P1-REQ-13-7-004</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7:36</meta:creation-date>
    <dc:creator>Generated</dc:creator>
    <dc:date>2026-08-23T21::47:36</dc:date>
    <dc:language>en-US</dc:language>
    <meta:editing-cycles>1</meta:editing-cycles>
    <meta:editing-duration>PT0S</meta:editing-duration>
    <dc:title>dido:99_annexes:annex-d-requirements:part-01:p1-req-13-10-005:start</dc:title>
  </office:meta>
</office:document-meta>
</file>