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10-004:start"/><text:bookmark-start text:name="__RefHeading___p1-req-13-10-004_1"/><text:bookmark-start text:name="p1-req-13-10-004"/>P1-REQ-13-10-004<text:bookmark-end text:name="__RefHeading___p1-req-13-10-004_1"/><text:bookmark-end text:name="p1-req-13-10-004"/></text:h>
      <text:p text:style-name="Text_20_body"><text:a xlink:type="simple" xlink:href="https://wiki.didosolutions.com/dido/99_annexes/annex-d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later part SHALL NOT use a technology selection to redefine a conceptual element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10: Profile and Layer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echnology selections belong to implementation or deployment concerns. A selected technology may realise, support, or constrain an implementation profile, but it does not define conceptual architecture meaning.</text:p>
      <text:p text:style-name="Text_20_body">This requirement prevents technology choices from altering conceptual elements inherited from Part 1. It also preserves portability across alternative implementation technologi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later parts that introduce or use technology selections.</text:p>
      <text:p text:style-name="Text_20_body">It applies specifically to technology selections involving:</text:p>
      <text:p text:style-name="Text_20_body">MiddlewareProgramming languagesData modelling technologiesRuntime platformsContainer technologiesDeployment toolsGenerated artefactsVendor product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later parts do not use technology selections to redefine conceptual elements.</text:p>
      <text:p text:style-name="Text_20_body">Verification activities include review checks confirming that:</text:p>
      <text:p text:style-name="Text_20_body">Technology selections appear as implementation or deployment concernsConceptual elements retain Part 1 definitionsImplementation profiles map technologies to inherited conceptual or logical elementsTechnology-specific terminology does not replace conceptual terminology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10-profile-and-layering-requirements" text:style-name="Internet_20_link" text:visited-style-name="Visited_20_Internet_20_Link">13.10 Profile and Layering Requirements</text:a>
      <text:p text:style-name="Text_20_body">Related requirement identifiers:</text:p>
      <text:a xlink:type="simple" xlink:href="https://wiki.didosolutions.com/dido/99_annexes/annex-d-requirements/part-01/p1-req-13-10-002/start" text:style-name="Internet_20_link" text:visited-style-name="Visited_20_Internet_20_Link">P1-REQ-13-10-002</text:a>
      <text:a xlink:type="simple" xlink:href="https://wiki.didosolutions.com/dido/99_annexes/annex-d-requirements/part-01/p1-req-13-10-006/start" text:style-name="Internet_20_link" text:visited-style-name="Visited_20_Internet_20_Link">P1-REQ-13-10-006</text:a>
      <text:a xlink:type="simple" xlink:href="https://wiki.didosolutions.com/dido/99_annexes/annex-d-requirements/part-01/p1-req-13-10-008/start" text:style-name="Internet_20_link" text:visited-style-name="Visited_20_Internet_20_Link">P1-REQ-13-10-008</text:a>
      <text:a xlink:type="simple" xlink:href="https://wiki.didosolutions.com/dido/99_annexes/annex-d-requirements/part-01/p1-req-13-2-003/start" text:style-name="Internet_20_link" text:visited-style-name="Visited_20_Internet_20_Link">P1-REQ-13-2-003</text:a>
      <text:a xlink:type="simple" xlink:href="https://wiki.didosolutions.com/dido/99_annexes/annex-d-requirements/part-01/p1-req-13-9-005/start" text:style-name="Internet_20_link" text:visited-style-name="Visited_20_Internet_20_Link">P1-REQ-13-9-005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1::35:27</meta:creation-date>
    <dc:creator>Generated</dc:creator>
    <dc:date>2026-08-23T01::35:27</dc:date>
    <dc:language>en-US</dc:language>
    <meta:editing-cycles>1</meta:editing-cycles>
    <meta:editing-duration>PT0S</meta:editing-duration>
    <dc:title>dido:99_annexes:annex-d-requirements:part-01:p1-req-13-10-004:start</dc:title>
  </office:meta>
</office:document-meta>
</file>