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10-003:start"/><text:bookmark-start text:name="__RefHeading___p1-req-13-10-003_1"/><text:bookmark-start text:name="p1-req-13-10-003"/>P1-REQ-13-10-003<text:bookmark-end text:name="__RefHeading___p1-req-13-10-003_1"/><text:bookmark-end text:name="p1-req-13-10-003"/></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Deployment, Testability, and <text:a xlink:type="simple" xlink:href="https://wiki.didosolutions.com/dido/99_annexes/annex-b-terms-and-definitions/e/evidence" text:style-name="Internet_20_link" text:visited-style-name="Visited_20_Internet_20_Link">Evidence</text:a> Plan SHALL preserve the conceptual definitions inherited from this part.</text:p>
      <text:h text:style-name="Heading_20_2" text:outline-level="2"><text:bookmark-start text:name="__RefHeading___source_3"/><text:bookmark-start text:name="source"/>Source<text:bookmark-end text:name="__RefHeading___source_3"/><text:bookmark-end text:name="source"/></text:h>
      <text:p text:style-name="Text_20_body">Part 1, Section 13.10: Profile and Layering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Deployment, Testability, and Evidence Plan describes deployment arrangements, verification approach, evidence expectations, and related operational concerns. It inherits conceptual definitions from Part 1 and applies them to deployment, testing, and evidence contexts.</text:p>
      <text:p text:style-name="Text_20_body">This requirement prevents deployment, testability, or evidence planning from redefining inherited conceptual meaning. It preserves the separation between conceptual architecture and operational realisa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Deployment, Testability, and Evidence Plans that inherit conceptual definitions from Part 1.</text:p>
      <text:p text:style-name="Text_20_body">It applies specifically to:</text:p>
      <text:p text:style-name="Text_20_body">Deployment planningTestability planningEvidence planningOperational realisationInherited conceptual defini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Deployment, Testability, and Evidence Plan preserves the conceptual definitions inherited from Part 1.</text:p>
      <text:p text:style-name="Text_20_body">Verification activities include review checks confirming that:</text:p>
      <text:p text:style-name="Text_20_body">Deployment terms trace to inherited conceptual definitions where applicableTestability material preserves inherited conceptual meaningEvidence material preserves inherited conceptual meaningDeployment artefacts do not redefine conceptual elementsEvidence records support claims without replacing conceptual definitio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10-profile-and-layering-requirements" text:style-name="Internet_20_link" text:visited-style-name="Visited_20_Internet_20_Link">13.10 Profile and Layering Requirements</text:a>
      <text:p text:style-name="Text_20_body">Related requirement identifiers:</text:p>
      <text:a xlink:type="simple" xlink:href="https://wiki.didosolutions.com/dido/99_annexes/annex-c-requirements/part-01/p1-req-13-10-001/start" text:style-name="Internet_20_link" text:visited-style-name="Visited_20_Internet_20_Link">p1-req-13-10-001</text:a>
      <text:a xlink:type="simple" xlink:href="https://wiki.didosolutions.com/dido/99_annexes/annex-c-requirements/part-01/p1-req-13-10-005/start" text:style-name="Internet_20_link" text:visited-style-name="Visited_20_Internet_20_Link">p1-req-13-10-005</text:a>
      <text:a xlink:type="simple" xlink:href="https://wiki.didosolutions.com/dido/99_annexes/annex-c-requirements/part-01/p1-req-13-10-006/start" text:style-name="Internet_20_link" text:visited-style-name="Visited_20_Internet_20_Link">p1-req-13-10-006</text:a>
      <text:a xlink:type="simple" xlink:href="https://wiki.didosolutions.com/dido/99_annexes/annex-c-requirements/part-01/p1-req-13-10-008/start" text:style-name="Internet_20_link" text:visited-style-name="Visited_20_Internet_20_Link">p1-req-13-10-008</text:a>
      <text:a xlink:type="simple" xlink:href="https://wiki.didosolutions.com/dido/99_annexes/annex-c-requirements/part-01/p1-req-13-8-006/start" text:style-name="Internet_20_link" text:visited-style-name="Visited_20_Internet_20_Link">p1-req-13-8-006</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7:04</meta:creation-date>
    <dc:creator>Generated</dc:creator>
    <dc:date>2026-08-23T22::37:04</dc:date>
    <dc:language>en-US</dc:language>
    <meta:editing-cycles>1</meta:editing-cycles>
    <meta:editing-duration>PT0S</meta:editing-duration>
    <dc:title>dido:99_annexes:annex-d-requirements:part-01:p1-req-13-10-003:start</dc:title>
  </office:meta>
</office:document-meta>
</file>