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10-002:start"/><text:bookmark-start text:name="__RefHeading___p1-req-13-10-002_1"/><text:bookmark-start text:name="p1-req-13-10-002"/>P1-REQ-13-10-002<text:bookmark-end text:name="__RefHeading___p1-req-13-10-002_1"/><text:bookmark-end text:name="p1-req-13-10-002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SHALL preserve the conceptual definitions inherited from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10: Profile and Layer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Profile / PSM maps logical and conceptual meaning to selected technologies, platforms, tools, languages, middleware, and implementation artefacts. It inherits conceptual definitions from Part 1 and realises them through implementation-specific choices.</text:p>
      <text:p text:style-name="Text_20_body">This requirement prevents implementation-specific mechanisms from changing inherited conceptual meaning. It preserves the separation between conceptual architecture and platform-specific realis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Implementation Profiles and PSM artefacts that inherit conceptual definitions from Part 1.</text:p>
      <text:p text:style-name="Text_20_body">It applies specifically to:</text:p>
      <text:p text:style-name="Text_20_body">Implementation Profile contentPSM contentImplementation mappingsPlatform-specific artefactsInherited conceptual defini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Profile / PSM preserves the conceptual definitions inherited from Part 1.</text:p>
      <text:p text:style-name="Text_20_body">Verification activities include review checks confirming that:</text:p>
      <text:p text:style-name="Text_20_body">Implementation artefacts trace to logical or conceptual elementsImplementation mappings preserve inherited conceptual meaningPlatform-specific mechanisms do not redefine conceptual elementsImplementation-specific terms remain distinct from conceptual term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10-profile-and-layering-requirements" text:style-name="Internet_20_link" text:visited-style-name="Visited_20_Internet_20_Link">13.10 Profile and Layering Requirements</text:a>
      <text:p text:style-name="Text_20_body">Related requirement identifiers:</text:p>
      <text:a xlink:type="simple" xlink:href="https://wiki.didosolutions.com/dido/99_annexes/annex-c-requirements/part-01/p1-req-13-10-001/start" text:style-name="Internet_20_link" text:visited-style-name="Visited_20_Internet_20_Link">p1-req-13-10-001</text:a>
      <text:a xlink:type="simple" xlink:href="https://wiki.didosolutions.com/dido/99_annexes/annex-c-requirements/part-01/p1-req-13-10-004/start" text:style-name="Internet_20_link" text:visited-style-name="Visited_20_Internet_20_Link">p1-req-13-10-004</text:a>
      <text:a xlink:type="simple" xlink:href="https://wiki.didosolutions.com/dido/99_annexes/annex-c-requirements/part-01/p1-req-13-10-006/start" text:style-name="Internet_20_link" text:visited-style-name="Visited_20_Internet_20_Link">p1-req-13-10-006</text:a>
      <text:a xlink:type="simple" xlink:href="https://wiki.didosolutions.com/dido/99_annexes/annex-c-requirements/part-01/p1-req-13-10-008/start" text:style-name="Internet_20_link" text:visited-style-name="Visited_20_Internet_20_Link">p1-req-13-10-008</text:a>
      <text:a xlink:type="simple" xlink:href="https://wiki.didosolutions.com/dido/99_annexes/annex-c-requirements/part-01/p1-req-13-9-005/start" text:style-name="Internet_20_link" text:visited-style-name="Visited_20_Internet_20_Link">p1-req-13-9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34:38</meta:creation-date>
    <dc:creator>Generated</dc:creator>
    <dc:date>2026-08-23T01::34:38</dc:date>
    <dc:language>en-US</dc:language>
    <meta:editing-cycles>1</meta:editing-cycles>
    <meta:editing-duration>PT0S</meta:editing-duration>
    <dc:title>dido:99_annexes:annex-d-requirements:part-01:p1-req-13-10-002:start</dc:title>
  </office:meta>
</office:document-meta>
</file>