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10-001:start"/><text:bookmark-start text:name="__RefHeading___p1-req-13-10-001_1"/><text:bookmark-start text:name="p1-req-13-10-001"/>P1-REQ-13-10-001<text:bookmark-end text:name="__RefHeading___p1-req-13-10-001_1"/><text:bookmark-end text:name="p1-req-13-10-001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d/domain" text:style-name="Internet_20_link" text:visited-style-name="Visited_20_Internet_20_Link">Domain</text:a> Profile SHALL preserve the conceptual definitions inherited from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10: Profile and Layer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omain Profile specialises conceptual architecture for a particular domain context. It inherits conceptual definitions from Part 1 and applies them to a narrower domain scope.</text:p>
      <text:p text:style-name="Text_20_body">This requirement prevents domain-specific material from changing the meaning of inherited conceptual elements. It supports consistent interpretation across the Conceptual Architecture, Domain Profiles, logical models, implementation profiles, deployment profiles, and evidence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Profiles that inherit conceptual definitions from Part 1.</text:p>
      <text:p text:style-name="Text_20_body">It applies specifically to:</text:p>
      <text:p text:style-name="Text_20_body">Domain Profile contentInherited conceptual definitionsDomain-specific specialisationCross-part consistencyConceptual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omain Profile preserves the conceptual definitions inherited from Part 1.</text:p>
      <text:p text:style-name="Text_20_body">Verification activities include review checks confirming that:</text:p>
      <text:p text:style-name="Text_20_body">Domain Profile terms trace to inherited conceptual definitionsDomain-specific specialisation preserves inherited meaningDomain Profile material does not redefine inherited conceptual elementsDomain Profile changes identify new domain-specific terms separately from inherited conceptual term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10-profile-and-layering-requirements" text:style-name="Internet_20_link" text:visited-style-name="Visited_20_Internet_20_Link">13.10 Profile and Layering Requirements</text:a>
      <text:p text:style-name="Text_20_body">Related requirement identifiers:</text:p>
      <text:a xlink:type="simple" xlink:href="https://wiki.didosolutions.com/dido/99_annexes/annex-c-requirements/part-01/p1-req-13-10-002/start" text:style-name="Internet_20_link" text:visited-style-name="Visited_20_Internet_20_Link">p1-req-13-10-002</text:a>
      <text:a xlink:type="simple" xlink:href="https://wiki.didosolutions.com/dido/99_annexes/annex-c-requirements/part-01/p1-req-13-10-006/start" text:style-name="Internet_20_link" text:visited-style-name="Visited_20_Internet_20_Link">p1-req-13-10-006</text:a>
      <text:a xlink:type="simple" xlink:href="https://wiki.didosolutions.com/dido/99_annexes/annex-c-requirements/part-01/p1-req-13-10-007/start" text:style-name="Internet_20_link" text:visited-style-name="Visited_20_Internet_20_Link">p1-req-13-10-007</text:a>
      <text:a xlink:type="simple" xlink:href="https://wiki.didosolutions.com/dido/99_annexes/annex-c-requirements/part-01/p1-req-13-10-008/start" text:style-name="Internet_20_link" text:visited-style-name="Visited_20_Internet_20_Link">p1-req-13-10-008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24:12</meta:creation-date>
    <dc:creator>Generated</dc:creator>
    <dc:date>2026-08-24T11::24:12</dc:date>
    <dc:language>en-US</dc:language>
    <meta:editing-cycles>1</meta:editing-cycles>
    <meta:editing-duration>PT0S</meta:editing-duration>
    <dc:title>dido:99_annexes:annex-d-requirements:part-01:p1-req-13-10-001:start</dc:title>
  </office:meta>
</office:document-meta>
</file>