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0:start"/><text:bookmark-start text:name="__RefHeading___part_0_requirements_1"/><text:bookmark-start text:name="part_0_requirements"/>Part 0 Requirements<text:bookmark-end text:name="__RefHeading___part_0_requirements_1"/><text:bookmark-end text:name="part_0_requirements"/></text:h>
      <text:p text:style-name="Text_20_body"><text:a xlink:type="simple" xlink:href="https://wiki.didosolutions.com/dido/99_annexes/annex-d-requirements/start" text:style-name="Internet_20_link" text:visited-style-name="Visited_20_Internet_20_Link">Return to Annex C: Requirements</text:a></text:p>
      <text:p text:style-name="Text_20_body">This page lists requirements derived from Part 0: Document Set Overview.</text:p>
      <text:h text:style-name="Heading_20_2" text:outline-level="2"><text:bookmark-start text:name="__RefHeading___sections_2"/><text:bookmark-start text:name="sections"/>Sections<text:bookmark-end text:name="__RefHeading___sections_2"/><text:bookmark-end text:name="sections"/></text:h>
      <text:a xlink:type="simple" xlink:href="https://wiki.didosolutions.com/fxdemo/00-part/11-document-set-requirements/start" text:style-name="Internet_20_link" text:visited-style-name="Visited_20_Internet_20_Link">10. Document Set Requirements</text:a>
      <text:a xlink:type="simple" xlink:href="https://wiki.didosolutions.com/dido/99_annexes/annex-d-requirements/part-00/p0-req-10-001" text:style-name="Internet_20_link" text:visited-style-name="Visited_20_Internet_20_Link">P0-REQ-10-001</text:a>
      <text:a xlink:type="simple" xlink:href="https://wiki.didosolutions.com/dido/99_annexes/annex-d-requirements/part-00/p0-req-10-002" text:style-name="Internet_20_link" text:visited-style-name="Visited_20_Internet_20_Link">P0-REQ-10-002</text:a>
      <text:a xlink:type="simple" xlink:href="https://wiki.didosolutions.com/dido/99_annexes/annex-d-requirements/part-00/p0-req-10-003" text:style-name="Internet_20_link" text:visited-style-name="Visited_20_Internet_20_Link">P0-REQ-10-003</text:a>
      <text:a xlink:type="simple" xlink:href="https://wiki.didosolutions.com/dido/99_annexes/annex-d-requirements/part-00/p0-req-10-004" text:style-name="Internet_20_link" text:visited-style-name="Visited_20_Internet_20_Link">P0-REQ-10-004</text:a>
      <text:a xlink:type="simple" xlink:href="https://wiki.didosolutions.com/dido/99_annexes/annex-d-requirements/part-00/p0-req-10-005" text:style-name="Internet_20_link" text:visited-style-name="Visited_20_Internet_20_Link">P0-REQ-10-005</text:a>
      <text:a xlink:type="simple" xlink:href="https://wiki.didosolutions.com/dido/99_annexes/annex-d-requirements/part-00/p0-req-10-006" text:style-name="Internet_20_link" text:visited-style-name="Visited_20_Internet_20_Link">P0-REQ-10-006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4:01</meta:creation-date>
    <dc:creator>Generated</dc:creator>
    <dc:date>2026-08-24T07::34:01</dc:date>
    <dc:language>en-US</dc:language>
    <meta:editing-cycles>1</meta:editing-cycles>
    <meta:editing-duration>PT0S</meta:editing-duration>
    <dc:title>dido:99_annexes:annex-d-requirements:part-00:start</dc:title>
  </office:meta>
</office:document-meta>
</file>