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0:p0-req-10-006"/><text:bookmark-start text:name="__RefHeading___p0-req-10-006_1"/><text:bookmark-start text:name="p0-req-10-006"/>P0-REQ-10-006<text:bookmark-end text:name="__RefHeading___p0-req-10-006_1"/><text:bookmark-end text:name="p0-req-10-006"/></text:h>
      <text:p text:style-name="Text_20_body"><text:a xlink:type="simple" xlink:href="https://wiki.didosolutions.com/dido/99_annexes/annex-c-requirements/part-00/start" text:style-name="Internet_20_link" text:visited-style-name="Visited_20_Internet_20_Link">Return to Part 0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ocument set SHALL distinguish SDIS/SIP-RA, the parent reference architecture discipline, from the Financial Systems <text:a xlink:type="simple" xlink:href="https://wiki.didosolutions.com/dido/99_annexes/annex-b-terms-and-definitions/a/archetype" text:style-name="Internet_20_link" text:visited-style-name="Visited_20_Internet_20_Link">Archetype</text:a>, a financial-domain specialisatio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0, Section 10: Document Se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Financial Systems <text:a xlink:type="simple" xlink:href="https://wiki.didosolutions.com/dido/99_annexes/annex-b-terms-and-definitions/a/archetype" text:style-name="Internet_20_link" text:visited-style-name="Visited_20_Internet_20_Link">Archetype</text:a> is not intended to replace or redefine SDIS/SIP-RA. SDIS/SIP-RA provides the broader reference architecture discipline, including the architectural separation of concerns, layering principles, and traceability expectations used to organise the document set.</text:p>
      <text:p text:style-name="Text_20_body">The Financial Systems Archetype specialises in financial systems concerns. It applies the parent reference architecture approach to financial domains, financial semantics, financial-system profiles, deployment targets, and supporting evidence. Maintaining this distinction prevents the financial-domain specialisation from being confused with the parent architectural method.</text:p>
      <text:p text:style-name="Text_20_body">Without this distinction, financial-system content could be mistaken for general reference-architecture rules, or general SDIS/SIP-RA principles could be treated as specific only to financial systems. Preserving the distinction supports reuse, governance, extension, and comparison across other future archetyp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organisation, authoring, review, maintenance, and interpretation of the Financial Systems <text:a xlink:type="simple" xlink:href="https://wiki.didosolutions.com/dido/99_annexes/annex-b-terms-and-definitions/a/archetype" text:style-name="Internet_20_link" text:visited-style-name="Visited_20_Internet_20_Link">Archetype</text:a> document set.</text:p>
      <text:p text:style-name="Text_20_body">It applies specifically to:</text:p>
      <text:p text:style-name="Text_20_body">* references to SDIS/SIP-RA;
* descriptions of the Financial Systems Archetype;
* conceptual architecture sections;
* logical profiles;
* implementation profiles;
* deployment profiles;
* evidence and verification material; and
* cross-references between parent architecture material and financial-domain specialisation material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document set clearly distinguishes the parent reference architecture discipline from the financial-domain specialisation.</text:p>
      <text:p text:style-name="Text_20_body">Verification activities should include review checks confirming that:</text:p>
      <text:p text:style-name="Text_20_body">* SDIS/SIP-RA is identified as the parent reference architecture discipline;
* the Financial Systems <text:a xlink:type="simple" xlink:href="https://wiki.didosolutions.com/dido/99_annexes/annex-b-terms-and-definitions/a/archetype" text:style-name="Internet_20_link" text:visited-style-name="Visited_20_Internet_20_Link">Archetype</text:a> is identified as a financial-domain specialisation;
* financial-domain concepts do not redefine the general SDIS/SIP-RA architectural discipline;
* SDIS/SIP-RA layering and traceability rules are applied consistently within the Financial Systems Archetype;
* financial-system-specific profiles, deployment targets, and evidence are presented as specialisations or applications rather than as replacements for the parent architecture; and
* cross-references make clear whether a statement belongs to the parent architecture discipline or to the Financial Systems Archetyp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the Financial Systems <text:a xlink:type="simple" xlink:href="https://wiki.didosolutions.com/dido/99_annexes/annex-b-terms-and-definitions/a/archetype" text:style-name="Internet_20_link" text:visited-style-name="Visited_20_Internet_20_Link">Archetype</text:a> and the parent SDIS/SIP-RA reference architecture discipline.</text:p>
      <text:p text:style-name="Text_20_body">Related requirement identifiers:</text:p>
      <text:p text:style-name="Text_20_body">* <text:a xlink:type="simple" xlink:href="https://wiki.didosolutions.com/dido/99_annexes/annex-c-requirements/part-00/p0-req-10-001" text:style-name="Internet_20_link" text:visited-style-name="Visited_20_Internet_20_Link">p0-req-10-001</text:a>
* <text:a xlink:type="simple" xlink:href="https://wiki.didosolutions.com/dido/99_annexes/annex-c-requirements/part-00/p0-req-10-002" text:style-name="Internet_20_link" text:visited-style-name="Visited_20_Internet_20_Link">p0-req-10-002</text:a>
* <text:a xlink:type="simple" xlink:href="https://wiki.didosolutions.com/dido/99_annexes/annex-c-requirements/part-00/p0-req-10-003" text:style-name="Internet_20_link" text:visited-style-name="Visited_20_Internet_20_Link">p0-req-10-003</text:a>
* <text:a xlink:type="simple" xlink:href="https://wiki.didosolutions.com/dido/99_annexes/annex-c-requirements/part-00/p0-req-10-005" text:style-name="Internet_20_link" text:visited-style-name="Visited_20_Internet_20_Link">p0-req-10-005</text:a></text:p>
      <text:p text:style-name="Text_20_body">Related source section:</text:p>
      <text:p text:style-name="Text_20_body">* <text:a xlink:type="simple" xlink:href="https://wiki.didosolutions.com/fxdemo/00-part/11-document-set-requirements/start" text:style-name="Internet_20_link" text:visited-style-name="Visited_20_Internet_20_Link">10. Document Set Requirements</text:a></text:p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24:37</meta:creation-date>
    <dc:creator>Generated</dc:creator>
    <dc:date>2026-08-23T00::24:37</dc:date>
    <dc:language>en-US</dc:language>
    <meta:editing-cycles>1</meta:editing-cycles>
    <meta:editing-duration>PT0S</meta:editing-duration>
    <dc:title>dido:99_annexes:annex-d-requirements:part-00:p0-req-10-006</dc:title>
  </office:meta>
</office:document-meta>
</file>