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0:p0-req-10-002"/><text:bookmark-start text:name="__RefHeading___p0-req-10-002_1"/><text:bookmark-start text:name="p0-req-10-002"/>P0-REQ-10-002<text:bookmark-end text:name="__RefHeading___p0-req-10-002_1"/><text:bookmark-end text:name="p0-req-10-002"/></text:h>
      <text:p text:style-name="Text_20_body"><text:a xlink:type="simple" xlink:href="https://wiki.didosolutions.com/dido/99_annexes/annex-d-requirements/part-00/start" text:style-name="Internet_20_link" text:visited-style-name="Visited_20_Internet_20_Link">Return to Part 0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document set SHALL define financial-system concepts before defining logical models, implementation profiles, or deployment profiles.</text:p>
      <text:h text:style-name="Heading_20_2" text:outline-level="2"><text:bookmark-start text:name="__RefHeading___source_3"/><text:bookmark-start text:name="source"/>Source<text:bookmark-end text:name="__RefHeading___source_3"/><text:bookmark-end text:name="source"/></text:h>
      <text:p text:style-name="Text_20_body">Part 0, Section 10: Document Set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Financial Systems Archetype document set depends on a clear conceptual foundation. Financial-system concepts establish the meaning of the architecture before those concepts are refined into logical structures, mapped to implementation technologies, or realised in deployment environments.</text:p>
      <text:p text:style-name="Text_20_body">If logical models, implementation profiles, or deployment profiles are defined before the underlying concepts are established, technology choices can begin to shape or distort the conceptual architecture. This requirement preserves the discipline that meaning comes first, logical structure comes second, implementation mapping comes third, and deployment comes only after the relevant abstractions have been defined.</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organisation, authoring, review, maintenance, and interpretation of the Financial Systems Archetype document set.</text:p>
      <text:p text:style-name="Text_20_body">It applies specifically to:</text:p>
      <text:p text:style-name="Text_20_body">* conceptual architecture sections;
* financial-system concept definitions;
* logical models;
* implementation profiles;
* deployment profiles; and
* cross-references among document part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financial-system concepts are defined before they are used as the basis for logical, implementation, or deployment content.</text:p>
      <text:p text:style-name="Text_20_body">Verification activities should include review checks confirming that:</text:p>
      <text:p text:style-name="Text_20_body">* conceptual terms are introduced before they are used in logical models;
* logical models refine defined financial-system concepts rather than inventing new meanings;
* implementation profiles map to logical elements rather than defining architecture directly;
* deployment profiles realise implementation profiles rather than bypassing conceptual or logical definitions; and
* later document parts preserve the meanings established in earlier conceptual section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from financial-system concepts to logical models, implementation profiles, deployment profiles, and evidence.</text:p>
      <text:p text:style-name="Text_20_body">Related requirement identifiers:</text:p>
      <text:p text:style-name="Text_20_body">* <text:a xlink:type="simple" xlink:href="https://wiki.didosolutions.com/dido/99_annexes/annex-d-requirements/part-00/p0-req-10-001" text:style-name="Internet_20_link" text:visited-style-name="Visited_20_Internet_20_Link">P0-REQ-10-001</text:a>
* <text:a xlink:type="simple" xlink:href="https://wiki.didosolutions.com/dido/99_annexes/annex-d-requirements/part-00/p0-req-10-003" text:style-name="Internet_20_link" text:visited-style-name="Visited_20_Internet_20_Link">P0-REQ-10-003</text:a>
* <text:a xlink:type="simple" xlink:href="https://wiki.didosolutions.com/dido/99_annexes/annex-d-requirements/part-00/p0-req-10-004" text:style-name="Internet_20_link" text:visited-style-name="Visited_20_Internet_20_Link">P0-REQ-10-004</text:a>
* <text:a xlink:type="simple" xlink:href="https://wiki.didosolutions.com/dido/99_annexes/annex-d-requirements/part-00/p0-req-10-005" text:style-name="Internet_20_link" text:visited-style-name="Visited_20_Internet_20_Link">P0-REQ-10-005</text:a></text:p>
      <text:p text:style-name="Text_20_body">Related source section:</text:p>
      <text:p text:style-name="Text_20_body">* <text:a xlink:type="simple" xlink:href="https://wiki.didosolutions.com/fxdemo/00-part/11-document-set-requirements/start" text:style-name="Internet_20_link" text:visited-style-name="Visited_20_Internet_20_Link">10. Document Set Requirements</text:a></text:p>
      <text:h text:style-name="Heading_20_2" text:outline-level="2"><text:bookmark-start text:name="__RefHeading___status_8"/><text:bookmark-start text:name="status"/>Status<text:bookmark-end text:name="__RefHeading___status_8"/><text:bookmark-end text:name="status"/></text:h>
      <text:p text:style-name="Text_20_body">Draf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4::28:58</meta:creation-date>
    <dc:creator>Generated</dc:creator>
    <dc:date>2026-08-24T14::28:58</dc:date>
    <dc:language>en-US</dc:language>
    <meta:editing-cycles>1</meta:editing-cycles>
    <meta:editing-duration>PT0S</meta:editing-duration>
    <dc:title>dido:99_annexes:annex-d-requirements:part-00:p0-req-10-002</dc:title>
  </office:meta>
</office:document-meta>
</file>