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0:p0-req-10-001"/><text:bookmark-start text:name="__RefHeading___p0-req-10-001_1"/><text:bookmark-start text:name="p0-req-10-001"/>P0-REQ-10-001<text:bookmark-end text:name="__RefHeading___p0-req-10-001_1"/><text:bookmark-end text:name="p0-req-10-001"/></text:h>
      <text:p text:style-name="Text_20_body"><text:a xlink:type="simple" xlink:href="https://wiki.didosolutions.com/dido/99_annexes/annex-d-requirements/part-00/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document set SHALL preserve separation between conceptual, logical, implementation, deployment, and evidence concerns.</text:p>
      <text:h text:style-name="Heading_20_2" text:outline-level="2"><text:bookmark-start text:name="__RefHeading___source_3"/><text:bookmark-start text:name="source"/>Source<text:bookmark-end text:name="__RefHeading___source_3"/><text:bookmark-end text:name="source"/></text:h>
      <text:p text:style-name="Text_20_body">Part 0, Section 10: Document Se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inancial Systems Archetype document set is intended to preserve a clear separation of concerns across the full architecture lifecycle. Conceptual meaning, logical structure, implementation mapping, deployment mechanics, and evidence each serve different purposes and are governed at different levels of abstraction.</text:p>
      <text:p text:style-name="Text_20_body">Without this separation, implementation choices could obscure or distort the conceptual architecture, logical models could become dependent on particular technologies, and evidence could be treated as an implementation detail rather than as a governed basis for verification. Maintaining separation makes the document set easier to govern, review, extend, and trac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organization, authoring, review, maintenance, and interpretation of the Financial Systems Archetype document set.</text:p>
      <text:p text:style-name="Text_20_body">It applies specifically to the separation among:</text:p>
      <text:p text:style-name="Text_20_body">Conceptual architecture;Logical models;Implementation profiles;Deployment profiles; andEvidence and verification material.</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part of the document set has a distinct architectural responsibility and does not collapse one concern into another.</text:p>
      <text:p text:style-name="Text_20_body">Verification activities should include review checks confirming that:</text:p>
      <text:p text:style-name="Text_20_body">Conceptual sections define meaning without depending on implementation technology;Logical sections refine conceptual elements without redefining them;Implementation profiles map logical elements to implementation artifacts without changing their meaning;Deployment profiles describe executable or operational arrangements without replacing architectural definitions; andEvidence sections support claims made elsewhere in the document se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high-level conceptual architecture through logical modeling, implementation mapping, deployment realization, and evidence collection.</text:p>
      <text:p text:style-name="Text_20_body">Related requirement identifiers:</text:p>
      <text:a xlink:type="simple" xlink:href="https://wiki.didosolutions.com/dido/99_annexes/annex-d-requirements/part-00/p0-req-10-002" text:style-name="Internet_20_link" text:visited-style-name="Visited_20_Internet_20_Link">P0-REQ-10-002</text:a>
      <text:a xlink:type="simple" xlink:href="https://wiki.didosolutions.com/dido/99_annexes/annex-d-requirements/part-00/p0-req-10-003" text:style-name="Internet_20_link" text:visited-style-name="Visited_20_Internet_20_Link">P0-REQ-10-003</text:a>
      <text:a xlink:type="simple" xlink:href="https://wiki.didosolutions.com/dido/99_annexes/annex-d-requirements/part-00/p0-req-10-004" text:style-name="Internet_20_link" text:visited-style-name="Visited_20_Internet_20_Link">P0-REQ-10-004</text:a>
      <text:p text:style-name="Text_20_body">Related source section:</text:p>
      <text:a xlink:type="simple" xlink:href="https://wiki.didosolutions.com/fxdemo/00-part/11-document-set-requirements/start" text:style-name="Internet_20_link" text:visited-style-name="Visited_20_Internet_20_Link">10. Document Set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1:45</meta:creation-date>
    <dc:creator>Generated</dc:creator>
    <dc:date>2026-08-24T10::51:45</dc:date>
    <dc:language>en-US</dc:language>
    <meta:editing-cycles>1</meta:editing-cycles>
    <meta:editing-duration>PT0S</meta:editing-duration>
    <dc:title>dido:99_annexes:annex-d-requirements:part-00:p0-req-10-001</dc:title>
  </office:meta>
</office:document-meta>
</file>