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c-references:r9-xbrl-specifications-and-regulatory-use"/><text:bookmark-start text:name="__RefHeading___r9_-_extensible_business_reporting_language_xbrl_standards_1"/><text:bookmark-start text:name="r9_-_extensible_business_reporting_language_xbrl_standards"/>R9 - eXtensible Business Reporting Language (XBRL) Standards<text:bookmark-end text:name="__RefHeading___r9_-_extensible_business_reporting_language_xbrl_standards_1"/><text:bookmark-end text:name="r9_-_extensible_business_reporting_language_xbrl_standards"/></text:h>
      <text:p text:style-name="Text_20_body"><text:a xlink:type="simple" xlink:href="https://wiki.didosolutions.com/dido/99_annexes/11-references/start" text:style-name="Internet_20_link" text:visited-style-name="Visited_20_Internet_20_Link">Go up to References</text:a></text:p>
      <text:h text:style-name="Heading_20_2" text:outline-level="2"><text:bookmark-start text:name="__RefHeading___reference_identifier_2"/><text:bookmark-start text:name="reference_identifier"/>Reference Identifier<text:bookmark-end text:name="__RefHeading___reference_identifier_2"/><text:bookmark-end text:name="reference_identifier"/></text:h>
      <text:p text:style-name="Text_20_body">FDIS-RA: [R9]</text:p>
      <text:h text:style-name="Heading_20_2" text:outline-level="2"><text:bookmark-start text:name="__RefHeading___citation_3"/><text:bookmark-start text:name="citation"/>Citation<text:bookmark-end text:name="__RefHeading___citation_3"/><text:bookmark-end text:name="citation"/></text:h>
      <text:p text:style-name="Text_20_body">XBRL International. <text:span text:style-name="Emphasis">eXtensible Business Reporting Language (XBRL) Standards</text:span>. Specifications and supporting information concerning XBRL and its use in business and regulatory reporting.</text:p>
      <text:h text:style-name="Heading_20_2" text:outline-level="2"><text:bookmark-start text:name="__RefHeading___uri_4"/><text:bookmark-start text:name="uri"/>URI<text:bookmark-end text:name="__RefHeading___uri_4"/><text:bookmark-end text:name="uri"/></text:h>
      <text:p text:style-name="Text_20_body"><text:a xlink:type="simple" xlink:href="https://specifications.xbrl.org/" text:style-name="Internet_20_link" text:visited-style-name="Visited_20_Internet_20_Link">https://specifications.xbrl.org/</text:a>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is reference provides information concerning the
<text:a xlink:type="simple" xlink:href="https://wiki.didosolutions.com/dido/99_annexes/annex-b-terms-and-definitions/x/xbrl" text:style-name="Internet_20_link" text:visited-style-name="Visited_20_Internet_20_Link">eXtensible Business Reporting Language (XBRL)</text:a>
standards used to represent, exchange, and validate business-reporting information.</text:p>
      <text:p text:style-name="Text_20_body">FDIS-RA uses this reference to illustrate architectural concerns involving:</text:p>
      <text:p text:style-name="Text_20_body">Structured business and regulatory reportingMachine-readable informationTaxonomy-based representationTagged reportingAutomated validationExchange of reported information across systemsXBRL standardises the representation and exchange of business-reporting information. It supports consistent tagging, structural validation, and automated processing across reporting environments.</text:p>
      <text:p text:style-name="Text_20_body">XBRL does not, by itself, define a complete architecture for semantic interpretation, provenance, interpretive authority, version context, or controlled evolution of meaning across independently developed systems.</text:p>
      <text:p text:style-name="Horizontal_20_Line"/>
      <text:p text:style-name="Plugin_Wrap_Paragraph_Centered"> © 2026 Dido Solutions, Inc. and Jackrabbit Consulting, Inc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9::39:46</meta:creation-date>
    <dc:creator>Generated</dc:creator>
    <dc:date>2026-08-24T19::39:46</dc:date>
    <dc:language>en-US</dc:language>
    <meta:editing-cycles>1</meta:editing-cycles>
    <meta:editing-duration>PT0S</meta:editing-duration>
    <dc:title>dido:99_annexes:annex-c-references:r9-xbrl-specifications-and-regulatory-use</dc:title>
  </office:meta>
</office:document-meta>
</file>