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c-references:r8-ifrs-taxonomy-and-digital-financial-reporting"/><text:bookmark-start text:name="__RefHeading___r8_-_ifrs_accounting_taxonomy_1"/><text:bookmark-start text:name="r8_-_ifrs_accounting_taxonomy"/>R8 - IFRS Accounting Taxonomy<text:bookmark-end text:name="__RefHeading___r8_-_ifrs_accounting_taxonomy_1"/><text:bookmark-end text:name="r8_-_ifrs_accounting_taxonomy"/></text:h>
      <text:p text:style-name="Text_20_body"><text:a xlink:type="simple" xlink:href="https://wiki.didosolutions.com/dido/99_annexes/11-references/start" text:style-name="Internet_20_link" text:visited-style-name="Visited_20_Internet_20_Link">Go up to References</text:a></text:p>
      <text:h text:style-name="Heading_20_2" text:outline-level="2"><text:bookmark-start text:name="__RefHeading___reference_identifier_2"/><text:bookmark-start text:name="reference_identifier"/>Reference Identifier<text:bookmark-end text:name="__RefHeading___reference_identifier_2"/><text:bookmark-end text:name="reference_identifier"/></text:h>
      <text:p text:style-name="Text_20_body">FDIS-RA: [R8]</text:p>
      <text:h text:style-name="Heading_20_2" text:outline-level="2"><text:bookmark-start text:name="__RefHeading___citation_3"/><text:bookmark-start text:name="citation"/>Citation<text:bookmark-end text:name="__RefHeading___citation_3"/><text:bookmark-end text:name="citation"/></text:h>
      <text:p text:style-name="Text_20_body">IFRS Foundation. <text:span text:style-name="Emphasis">IFRS Accounting Taxonomy</text:span>. Information concerning the IFRS Accounting Taxonomy and digital financial reporting.</text:p>
      <text:h text:style-name="Heading_20_2" text:outline-level="2"><text:bookmark-start text:name="__RefHeading___uri_4"/><text:bookmark-start text:name="uri"/>URI<text:bookmark-end text:name="__RefHeading___uri_4"/><text:bookmark-end text:name="uri"/></text:h>
      <text:p text:style-name="Text_20_body"><text:a xlink:type="simple" xlink:href="https://www.ifrs.org/issued-standards/ifrs-taxonomy/" text:style-name="Internet_20_link" text:visited-style-name="Visited_20_Internet_20_Link">https://www.ifrs.org/issued-standards/ifrs-taxonomy/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is reference provides information concerning the IFRS Accounting Taxonomy, which supports the digital representation of financial information prepared in accordance with IFRS Accounting Standards.</text:p>
      <text:p text:style-name="Text_20_body">FDIS-RA uses this reference to illustrate architectural concerns involving:</text:p>
      <text:p text:style-name="Text_20_body">Structured financial reportingTaxonomy-based semantic representationMachine-readable financial informationDigital financial reportingComparability of reported informationAutomated validation and processingThe IFRS Accounting Taxonomy defines a common representation for financial disclosures prepared under IFRS Accounting Standards. Its applicability depends upon adoption by individual jurisdictions, regulators, exchanges, or reporting programmes.</text:p>
      <text:p text:style-name="Text_20_body">The taxonomy provides a standardised representation of financial information. It does not, by itself, define a complete architecture for semantic interpretation, provenance, governance, traceability, or controlled semantic evolution across independently developed systems.</text:p>
      <text:p text:style-name="Horizontal_20_Line"/>
      <text:p text:style-name="Plugin_Wrap_Paragraph_Centered"> © 2026 Dido Solutions, Inc. and Jackrabbit Consulting, Inc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3::25:56</meta:creation-date>
    <dc:creator>Generated</dc:creator>
    <dc:date>2026-08-22T23::25:56</dc:date>
    <dc:language>en-US</dc:language>
    <meta:editing-cycles>1</meta:editing-cycles>
    <meta:editing-duration>PT0S</meta:editing-duration>
    <dc:title>dido:99_annexes:annex-c-references:r8-ifrs-taxonomy-and-digital-financial-reporting</dc:title>
  </office:meta>
</office:document-meta>
</file>