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dido:99_annexes:annex-c-references:r7-apra-data-collection-and-reporting-modernisation"/><text:bookmark-start text:name="__RefHeading___r7_-_australian_prudential_regulation_authority_data_collection_1"/><text:bookmark-start text:name="r7_-_australian_prudential_regulation_authority_data_collection"/>R7 - Australian Prudential Regulation Authority Data Collection<text:bookmark-end text:name="__RefHeading___r7_-_australian_prudential_regulation_authority_data_collection_1"/><text:bookmark-end text:name="r7_-_australian_prudential_regulation_authority_data_collection"/></text:h>
      <text:p text:style-name="Text_20_body"><text:a xlink:type="simple" xlink:href="https://wiki.didosolutions.com/dido/99_annexes/11-references/start" text:style-name="Internet_20_link" text:visited-style-name="Visited_20_Internet_20_Link">Go up to References</text:a></text:p>
      <text:h text:style-name="Heading_20_2" text:outline-level="2"><text:bookmark-start text:name="__RefHeading___reference_identifier_2"/><text:bookmark-start text:name="reference_identifier"/>Reference Identifier<text:bookmark-end text:name="__RefHeading___reference_identifier_2"/><text:bookmark-end text:name="reference_identifier"/></text:h>
      <text:p text:style-name="Text_20_body">FDIS-RA: [R7]</text:p>
      <text:h text:style-name="Heading_20_2" text:outline-level="2"><text:bookmark-start text:name="__RefHeading___citation_3"/><text:bookmark-start text:name="citation"/>Citation<text:bookmark-end text:name="__RefHeading___citation_3"/><text:bookmark-end text:name="citation"/></text:h>
      <text:p text:style-name="Text_20_body">Australian Prudential Regulation Authority. <text:span text:style-name="Emphasis">APRA Data Collection</text:span>. Information concerning APRA data collection, reporting requirements, and reporting modernisation.</text:p>
      <text:h text:style-name="Heading_20_2" text:outline-level="2"><text:bookmark-start text:name="__RefHeading___uri_4"/><text:bookmark-start text:name="uri"/>URI<text:bookmark-end text:name="__RefHeading___uri_4"/><text:bookmark-end text:name="uri"/></text:h>
      <text:p text:style-name="Text_20_body"><text:a xlink:type="simple" xlink:href="https://www.apra.gov.au/apra-data-collection" text:style-name="Internet_20_link" text:visited-style-name="Visited_20_Internet_20_Link">https://www.apra.gov.au/apra-data-collection</text:a></text:p>
      <text:h text:style-name="Heading_20_2" text:outline-level="2"><text:bookmark-start text:name="__RefHeading___note_5"/><text:bookmark-start text:name="note"/>Note<text:bookmark-end text:name="__RefHeading___note_5"/><text:bookmark-end text:name="note"/></text:h>
      <text:p text:style-name="Text_20_body">This reference provides information concerning the Australian Prudential Regulation Authority (APRA) data collection and reporting environment.</text:p>
      <text:p text:style-name="Text_20_body">FDIS-RA uses this reference to illustrate architectural concerns involving:</text:p>
      <text:p text:style-name="Text_20_body">Structured regulatory data collectionDigital reportingValidation of submitted informationEvolution of reporting requirementsCoordination between reporting entities and regulatory systemsLong-term management of reporting definitions and data standardsAPRA data collection modernisation demonstrates how prudential regulators increasingly depend on structured, machine-processable information and governed reporting processes. It provides an example of reporting-system evolution but does not define a complete architecture for semantic interpretation, traceability, provenance, or controlled semantic change.</text:p>
      <text:p text:style-name="Horizontal_20_Line"/>
      <text:p text:style-name="Plugin_Wrap_Paragraph_Centered"> © 2026 Dido Solutions, Inc. and Jackrabbit Consulting, Inc. 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4T06::10:59</meta:creation-date>
    <dc:creator>Generated</dc:creator>
    <dc:date>2026-08-24T06::10:59</dc:date>
    <dc:language>en-US</dc:language>
    <meta:editing-cycles>1</meta:editing-cycles>
    <meta:editing-duration>PT0S</meta:editing-duration>
    <dc:title>dido:99_annexes:annex-c-references:r7-apra-data-collection-and-reporting-modernisation</dc:title>
  </office:meta>
</office:document-meta>
</file>