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c-references:r6-asic-digital-reporting-and-data-standards"/><text:bookmark-start text:name="__RefHeading___r6_-_australian_securities_and_investments_commission_digital_transformation_1"/><text:bookmark-start text:name="r6_-_australian_securities_and_investments_commission_digital_transformation"/>R6 - Australian Securities and Investments Commission Digital Transformation<text:bookmark-end text:name="__RefHeading___r6_-_australian_securities_and_investments_commission_digital_transformation_1"/><text:bookmark-end text:name="r6_-_australian_securities_and_investments_commission_digital_transformation"/></text:h>
      <text:p text:style-name="Text_20_body"><text:a xlink:type="simple" xlink:href="https://wiki.didosolutions.com/dido/99_annexes/11-references/start" text:style-name="Internet_20_link" text:visited-style-name="Visited_20_Internet_20_Link">Go up to References</text:a></text:p>
      <text:h text:style-name="Heading_20_2" text:outline-level="2"><text:bookmark-start text:name="__RefHeading___reference_identifier_2"/><text:bookmark-start text:name="reference_identifier"/>Reference Identifier<text:bookmark-end text:name="__RefHeading___reference_identifier_2"/><text:bookmark-end text:name="reference_identifier"/></text:h>
      <text:p text:style-name="Text_20_body">FDIS-RA: [R6]</text:p>
      <text:h text:style-name="Heading_20_2" text:outline-level="2"><text:bookmark-start text:name="__RefHeading___citation_3"/><text:bookmark-start text:name="citation"/>Citation<text:bookmark-end text:name="__RefHeading___citation_3"/><text:bookmark-end text:name="citation"/></text:h>
      <text:p text:style-name="Text_20_body">Australian Securities and Investments Commission. <text:span text:style-name="Emphasis">Digital Transformation</text:span>. Information concerning ASIC digital reporting, regulatory technology, digital services, and digital transformation initiatives.</text:p>
      <text:h text:style-name="Heading_20_2" text:outline-level="2"><text:bookmark-start text:name="__RefHeading___uri_4"/><text:bookmark-start text:name="uri"/>URI<text:bookmark-end text:name="__RefHeading___uri_4"/><text:bookmark-end text:name="uri"/></text:h>
      <text:p text:style-name="Text_20_body"><text:a xlink:type="simple" xlink:href="https://asic.gov.au/regulatory-resources/digital-transformation/" text:style-name="Internet_20_link" text:visited-style-name="Visited_20_Internet_20_Link">https://asic.gov.au/regulatory-resources/digital-transformation/</text:a></text:p>
      <text:h text:style-name="Heading_20_2" text:outline-level="2"><text:bookmark-start text:name="__RefHeading___note_5"/><text:bookmark-start text:name="note"/>Note<text:bookmark-end text:name="__RefHeading___note_5"/><text:bookmark-end text:name="note"/></text:h>
      <text:p text:style-name="Text_20_body">This reference provides information concerning the Australian Securities and Investments Commission (ASIC) digital transformation initiatives related to regulatory reporting, digital services, and the modernisation of regulatory information management.</text:p>
      <text:p text:style-name="Text_20_body">FDIS-RA uses this reference to illustrate architectural concerns involving:</text:p>
      <text:p text:style-name="Text_20_body">Digital regulatory reportingStructured information collectionMachine-readable regulatory dataRegulatory technologyAutomated validation and processingLong-term evolution of reporting environmentsASIC initiatives demonstrate the increasing reliance of regulatory agencies on digitally structured information and automated processing. These initiatives provide examples of reporting modernisation but do not define a comprehensive architecture for semantic interpretation, governance, traceability, or controlled semantic evolution.</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4::14:30</meta:creation-date>
    <dc:creator>Generated</dc:creator>
    <dc:date>2026-08-23T04::14:30</dc:date>
    <dc:language>en-US</dc:language>
    <meta:editing-cycles>1</meta:editing-cycles>
    <meta:editing-duration>PT0S</meta:editing-duration>
    <dc:title>dido:99_annexes:annex-c-references:r6-asic-digital-reporting-and-data-standards</dc:title>
  </office:meta>
</office:document-meta>
</file>