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c-references:r5-making-tax-digital"/><text:bookmark-start text:name="__RefHeading___r5_-_making_tax_digital_1"/><text:bookmark-start text:name="r5_-_making_tax_digital"/>R5 - Making Tax Digital<text:bookmark-end text:name="__RefHeading___r5_-_making_tax_digital_1"/><text:bookmark-end text:name="r5_-_making_tax_digital"/></text:h>
      <text:p text:style-name="Text_20_body"><text:a xlink:type="simple" xlink:href="https://wiki.didosolutions.com/dido/99_annexes/11-references/start" text:style-name="Internet_20_link" text:visited-style-name="Visited_20_Internet_20_Link">Go up to References</text:a></text:p>
      <text:h text:style-name="Heading_20_2" text:outline-level="2"><text:bookmark-start text:name="__RefHeading___reference_identifier_2"/><text:bookmark-start text:name="reference_identifier"/>Reference Identifier<text:bookmark-end text:name="__RefHeading___reference_identifier_2"/><text:bookmark-end text:name="reference_identifier"/></text:h>
      <text:p text:style-name="Text_20_body">FDIS-RA: [R5]</text:p>
      <text:h text:style-name="Heading_20_2" text:outline-level="2"><text:bookmark-start text:name="__RefHeading___citation_3"/><text:bookmark-start text:name="citation"/>Citation<text:bookmark-end text:name="__RefHeading___citation_3"/><text:bookmark-end text:name="citation"/></text:h>
      <text:p text:style-name="Text_20_body">HM Revenue &amp; Customs. <text:span text:style-name="Emphasis">Making Tax Digital</text:span>. Programme overview, policy guidance, and implementation documentation for digital recordkeeping and tax reporting in the United Kingdom.</text:p>
      <text:h text:style-name="Heading_20_2" text:outline-level="2"><text:bookmark-start text:name="__RefHeading___uri_4"/><text:bookmark-start text:name="uri"/>URI<text:bookmark-end text:name="__RefHeading___uri_4"/><text:bookmark-end text:name="uri"/></text:h>
      <text:p text:style-name="Text_20_body"><text:a xlink:type="simple" xlink:href="https://www.gov.uk/government/collections/making-tax-digital" text:style-name="Internet_20_link" text:visited-style-name="Visited_20_Internet_20_Link">https://www.gov.uk/government/collections/making-tax-digital</text:a></text:p>
      <text:h text:style-name="Heading_20_2" text:outline-level="2"><text:bookmark-start text:name="__RefHeading___note_5"/><text:bookmark-start text:name="note"/>Note<text:bookmark-end text:name="__RefHeading___note_5"/><text:bookmark-end text:name="note"/></text:h>
      <text:p text:style-name="Text_20_body">This reference describes the United Kingdom's Making Tax Digital (MTD) programme, which introduces digital recordkeeping and electronic submission requirements for specified tax obligations.</text:p>
      <text:p text:style-name="Text_20_body">FDIS-RA uses this reference to illustrate architectural concerns involving:</text:p>
      <text:p text:style-name="Text_20_body">Digital reportingStructured information collectionMachine-readable submissionsValidation of reported informationEvolution of reporting requirements over timeInteroperability between reporting systems and government agenciesMaking Tax Digital demonstrates how regulatory reporting programmes increasingly depend upon digitally structured information and automated processing. Although the programme defines reporting obligations and submission mechanisms, it does not prescribe a comprehensive architecture for downstream semantic interpretation, governance, traceability, or controlled semantic evolution.</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9:52</meta:creation-date>
    <dc:creator>Generated</dc:creator>
    <dc:date>2026-08-23T00::29:52</dc:date>
    <dc:language>en-US</dc:language>
    <meta:editing-cycles>1</meta:editing-cycles>
    <meta:editing-duration>PT0S</meta:editing-duration>
    <dc:title>dido:99_annexes:annex-c-references:r5-making-tax-digital</dc:title>
  </office:meta>
</office:document-meta>
</file>