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c-references:r4-european-single-electronic-format"/><text:bookmark-start text:name="__RefHeading___r4_-_european_single_electronic_format_1"/><text:bookmark-start text:name="r4_-_european_single_electronic_format"/>R4 - European Single Electronic Format<text:bookmark-end text:name="__RefHeading___r4_-_european_single_electronic_format_1"/><text:bookmark-end text:name="r4_-_european_single_electronic_format"/></text:h>
      <text:p text:style-name="Text_20_body"><text:a xlink:type="simple" xlink:href="https://wiki.didosolutions.com/dido/99_annexes/11-references/start" text:style-name="Internet_20_link" text:visited-style-name="Visited_20_Internet_20_Link">Go up to References</text:a></text:p>
      <text:h text:style-name="Heading_20_2" text:outline-level="2"><text:bookmark-start text:name="__RefHeading___reference_identifier_2"/><text:bookmark-start text:name="reference_identifier"/>Reference Identifier<text:bookmark-end text:name="__RefHeading___reference_identifier_2"/><text:bookmark-end text:name="reference_identifier"/></text:h>
      <text:p text:style-name="Text_20_body">FDIS-RA: [R4]</text:p>
      <text:h text:style-name="Heading_20_2" text:outline-level="2"><text:bookmark-start text:name="__RefHeading___citation_3"/><text:bookmark-start text:name="citation"/>Citation<text:bookmark-end text:name="__RefHeading___citation_3"/><text:bookmark-end text:name="citation"/></text:h>
      <text:p text:style-name="Text_20_body">European Securities and Markets Authority. <text:span text:style-name="Emphasis">European Single Electronic Format</text:span>. Regulatory and technical information concerning the European Single Electronic Format for annual financial reports.</text:p>
      <text:h text:style-name="Heading_20_2" text:outline-level="2"><text:bookmark-start text:name="__RefHeading___uri_4"/><text:bookmark-start text:name="uri"/>URI<text:bookmark-end text:name="__RefHeading___uri_4"/><text:bookmark-end text:name="uri"/></text:h>
      <text:p text:style-name="Text_20_body"><text:a xlink:type="simple" xlink:href="https://www.esma.europa.eu/issuer-disclosure/electronic-reporting" text:style-name="Internet_20_link" text:visited-style-name="Visited_20_Internet_20_Link">https://www.esma.europa.eu/issuer-disclosure/electronic-reporting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is reference provides the European Union framework for the electronic preparation and publication of specified annual financial reports.</text:p>
      <text:p text:style-name="Text_20_body">The European Single Electronic Format establishes requirements for annual financial reports to use a common electronic format and, where applicable, structured tagging based on Inline XBRL and the applicable ESEF taxonomy.</text:p>
      <text:p text:style-name="Text_20_body">FDIS-RA uses this reference to illustrate architectural concerns involving:</text:p>
      <text:p text:style-name="Text_20_body">Machine-readable financial reportingStructured and tagged informationTaxonomy-based representationConformance with reporting-format requirementsDownstream validation, interpretation, and comparisonThe European Single Electronic Format addresses reporting format, tagging, taxonomy, and conformance requirements. It does not, by itself, define a complete downstream interpretation architecture or govern all semantic assumptions applied after submission.</text:p>
      <text:p text:style-name="Horizontal_20_Line"/>
      <text:p text:style-name="Plugin_Wrap_Paragraph_Centered"> © 2026 Dido Solutions, Inc. and Jackrabbit Consulting, Inc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54:56</meta:creation-date>
    <dc:creator>Generated</dc:creator>
    <dc:date>2026-08-24T13::54:56</dc:date>
    <dc:language>en-US</dc:language>
    <meta:editing-cycles>1</meta:editing-cycles>
    <meta:editing-duration>PT0S</meta:editing-duration>
    <dc:title>dido:99_annexes:annex-c-references:r4-european-single-electronic-format</dc:title>
  </office:meta>
</office:document-meta>
</file>