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c-references:r3-eu-corporate-sustainability-reporting-directive"/><text:bookmark-start text:name="__RefHeading___r3_-_european_union_corporate_sustainability_reporting_directive_1"/><text:bookmark-start text:name="r3_-_european_union_corporate_sustainability_reporting_directive"/>R3 - European Union Corporate Sustainability Reporting Directive<text:bookmark-end text:name="__RefHeading___r3_-_european_union_corporate_sustainability_reporting_directive_1"/><text:bookmark-end text:name="r3_-_european_union_corporate_sustainability_reporting_directive"/></text:h>
      <text:p text:style-name="Text_20_body"><text:a xlink:type="simple" xlink:href="https://wiki.didosolutions.com/dido/99_annexes/annex-c-references/start" text:style-name="Internet_20_link" text:visited-style-name="Visited_20_Internet_20_Link">Go up to References</text:a></text:p>
      <text:h text:style-name="Heading_20_2" text:outline-level="2"><text:bookmark-start text:name="__RefHeading___reference_identifier_2"/><text:bookmark-start text:name="reference_identifier"/>Reference Identifier<text:bookmark-end text:name="__RefHeading___reference_identifier_2"/><text:bookmark-end text:name="reference_identifier"/></text:h>
      <text:p text:style-name="Text_20_body">FDIS-RA: [R3]</text:p>
      <text:h text:style-name="Heading_20_2" text:outline-level="2"><text:bookmark-start text:name="__RefHeading___citation_3"/><text:bookmark-start text:name="citation"/>Citation<text:bookmark-end text:name="__RefHeading___citation_3"/><text:bookmark-end text:name="citation"/></text:h>
      <text:p text:style-name="Text_20_body">European Parliament and Council of the European Union. <text:span text:style-name="Emphasis">Directive (EU) 2022/2464 of the European Parliament and of the Council of 14 December 2022 amending Regulation (EU) No 537/2014, Directive 2004/109/EC, Directive 2006/43/EC, and Directive 2013/34/EU, as regards corporate sustainability reporting</text:span>. Official Journal of the European Union, 16 December 2022.</text:p>
      <text:h text:style-name="Heading_20_2" text:outline-level="2"><text:bookmark-start text:name="__RefHeading___uri_4"/><text:bookmark-start text:name="uri"/>URI<text:bookmark-end text:name="__RefHeading___uri_4"/><text:bookmark-end text:name="uri"/></text:h>
      <text:p text:style-name="Text_20_body"><text:a xlink:type="simple" xlink:href="https://eur-lex.europa.eu/eli/dir/2022/2464/oj" text:style-name="Internet_20_link" text:visited-style-name="Visited_20_Internet_20_Link">https://eur-lex.europa.eu/eli/dir/2022/2464/oj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reference establishes the European Union framework for corporate sustainability reporting.</text:p>
      <text:p text:style-name="Text_20_body">The directive expands sustainability-reporting obligations and provides a comparative example of a statutory reporting regime that depends on structured, digitally usable, and governed reported information.</text:p>
      <text:p text:style-name="Text_20_body">FDIS-RA uses this reference to illustrate the international applicability of architectural concerns involving:</text:p>
      <text:p text:style-name="Text_20_body">Machine-readable reportingStructured informationComparability across reporting entities and periodsGovernance of definitions and reporting requirementsDownstream interpretation and analysisThe directive neither defines nor endorses FDIS-RA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24:58</meta:creation-date>
    <dc:creator>Generated</dc:creator>
    <dc:date>2026-08-24T06::24:58</dc:date>
    <dc:language>en-US</dc:language>
    <meta:editing-cycles>1</meta:editing-cycles>
    <meta:editing-duration>PT0S</meta:editing-duration>
    <dc:title>dido:99_annexes:annex-c-references:r3-eu-corporate-sustainability-reporting-directive</dc:title>
  </office:meta>
</office:document-meta>
</file>