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2b-treasury-fdta-implementation"/><text:bookmark-start text:name="__RefHeading___r2b_-_u.s._department_of_the_treasury_fdta_implementation_1"/><text:bookmark-start text:name="r2b_-_u.s._department_of_the_treasury_fdta_implementation"/>R2b - U.S. Department of the Treasury FDTA Implementation<text:bookmark-end text:name="__RefHeading___r2b_-_u.s._department_of_the_treasury_fdta_implementation_1"/><text:bookmark-end text:name="r2b_-_u.s._department_of_the_treasury_fdta_implementation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2b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United States Department of the Treasury. <text:span text:style-name="Emphasis">Financial Data Transparency Act</text:span>. Overview of the Financial Data Transparency Act and related implementation activities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home.treasury.gov/policy-issues/financial-markets-financial-institutions-and-fiscal-service/financial-data-transparency-act" text:style-name="Internet_20_link" text:visited-style-name="Visited_20_Internet_20_Link">https://home.treasury.gov/policy-issues/financial-markets-financial-institutions-and-fiscal-service/financial-data-transparency-act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background information concerning the implementation of the
<text:a xlink:type="simple" xlink:href="https://wiki.didosolutions.com/dido/99_annexes/annex-b-terms-and-definitions/f/fdta" text:style-name="Internet_20_link" text:visited-style-name="Visited_20_Internet_20_Link">Financial Data Transparency Act (FDTA)</text:a></text:p>
      <text:p text:style-name="Text_20_body">The Treasury page describes the objectives of the Financial Data Transparency Act, participating agencies, and implementation activities associated with the Act.</text:p>
      <text:p text:style-name="Text_20_body">This reference is informational. The
<text:a xlink:type="simple" xlink:href="https://wiki.didosolutions.com/dido/99_annexes/11-references/r2a-fdta-joint-data-standards-final-rule" text:style-name="Internet_20_link" text:visited-style-name="Visited_20_Internet_20_Link">Financial Data Transparency Act Joint Data Standards Final Rule</text:a>
provides the controlling source for the joint data standards adopted on 25 June 2026.</text:p>
      <text:p text:style-name="Text_20_body">Accordingly, this Treasury resource supplements the statute and the final joint rule but does not supersede either of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4:58</meta:creation-date>
    <dc:creator>Generated</dc:creator>
    <dc:date>2026-08-23T22::14:58</dc:date>
    <dc:language>en-US</dc:language>
    <meta:editing-cycles>1</meta:editing-cycles>
    <meta:editing-duration>PT0S</meta:editing-duration>
    <dc:title>dido:99_annexes:annex-c-references:r2b-treasury-fdta-implementation</dc:title>
  </office:meta>
</office:document-meta>
</file>