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13-omb-circular-a-119"/><text:bookmark-start text:name="__RefHeading___r13_-_office_of_management_and_budget_circular_a-119_1"/><text:bookmark-start text:name="r13_-_office_of_management_and_budget_circular_a-119"/>R13 - Office of Management and Budget Circular A-119<text:bookmark-end text:name="__RefHeading___r13_-_office_of_management_and_budget_circular_a-119_1"/><text:bookmark-end text:name="r13_-_office_of_management_and_budget_circular_a-119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13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Office of Management and Budget. <text:span text:style-name="Emphasis">Circular A-119: Federal Participation in the Development and Use of Voluntary Consensus Standards and in Conformity Assessment Activities</text:span>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whitehouse.gov/omb/information-for-agencies/circulars/a-119/" text:style-name="Internet_20_link" text:visited-style-name="Visited_20_Internet_20_Link">https://www.whitehouse.gov/omb/information-for-agencies/circulars/a-119/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establishes United States federal policy governing participation in the development and use of voluntary consensus standards and conformity assessment activities.</text:p>
      <text:p text:style-name="Text_20_body">Office of Management and Budget (OMB) Circular A-119 implements the standards policy established by the
<text:a xlink:type="simple" xlink:href="https://wiki.didosolutions.com/dido/99_annexes/11-references/r12-national-technology-transfer-and-advancement-act" text:style-name="Internet_20_link" text:visited-style-name="Visited_20_Internet_20_Link">National Technology Transfer and Advancement Act (NTTAA)</text:a>
and provides guidance for federal agencies on selecting, participating in, and applying voluntary consensus standards.</text:p>
      <text:p text:style-name="Text_20_body">FDIS-RA cites this policy to provide context for:</text:p>
      <text:p text:style-name="Text_20_body">Adoption of voluntary consensus standardsParticipation in standards development organisationsPreference for open, consensus-based standardsInteroperability across agencies and jurisdictionsStandards-based architectural governanceConformity assessment activitiesOMB Circular A-119 supports the use of standards developed through recognised standards development organisations while preserving the authority of federal agencies to determine how those standards are applied within their statutory responsibilities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08:27</meta:creation-date>
    <dc:creator>Generated</dc:creator>
    <dc:date>2026-08-24T11::08:27</dc:date>
    <dc:language>en-US</dc:language>
    <meta:editing-cycles>1</meta:editing-cycles>
    <meta:editing-duration>PT0S</meta:editing-duration>
    <dc:title>dido:99_annexes:annex-c-references:r13-omb-circular-a-119</dc:title>
  </office:meta>
</office:document-meta>
</file>