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c-references:r12-national-technology-transfer-and-advancement-act"/><text:bookmark-start text:name="__RefHeading___r12_-_national_technology_transfer_and_advancement_act_nttaa_1"/><text:bookmark-start text:name="r12_-_national_technology_transfer_and_advancement_act_nttaa"/>R12 - National Technology Transfer and Advancement Act (NTTAA)<text:bookmark-end text:name="__RefHeading___r12_-_national_technology_transfer_and_advancement_act_nttaa_1"/><text:bookmark-end text:name="r12_-_national_technology_transfer_and_advancement_act_nttaa"/></text:h>
      <text:p text:style-name="Text_20_body"><text:a xlink:type="simple" xlink:href="https://wiki.didosolutions.com/dido/99_annexes/11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FDIS-RA: [R12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United States Congress. <text:span text:style-name="Emphasis">National Technology Transfer and Advancement Act of 1995</text:span>. Public Law 104-113, enacted 7 March 1996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p text:style-name="Text_20_body"><text:a xlink:type="simple" xlink:href="https://www.govinfo.gov/content/pkg/PLAW-104publ113/pdf/PLAW-104publ113.pdf" text:style-name="Internet_20_link" text:visited-style-name="Visited_20_Internet_20_Link">https://www.govinfo.gov/content/pkg/PLAW-104publ113/pdf/PLAW-104publ113.pdf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establishes United States federal policy concerning the use of voluntary consensus standards developed by standards development organisations.</text:p>
      <text:p text:style-name="Text_20_body">The NTTAA directs federal agencies to use voluntary consensus standards in lieu of government-unique standards whenever practical and consistent with applicable law, policy, mission, priorities, and budget resources. It also encourages federal participation in developing such standards.</text:p>
      <text:p text:style-name="Text_20_body">FDIS-RA cites this legislation to provide policy context for:</text:p>
      <text:p text:style-name="Text_20_body">Use of voluntary consensus standardsParticipation in standards developmentAdoption of open standardsInteroperability across organisations and jurisdictionsStandards-based architectural governanceThe NTTAA provides the statutory foundation for the federal standards policy, further described by
<text:a xlink:type="simple" xlink:href="https://wiki.didosolutions.com/dido/99_annexes/11-references/r13-omb-circular-a-119" text:style-name="Internet_20_link" text:visited-style-name="Visited_20_Internet_20_Link">Office of Management and Budget Circular A-119</text:a>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11:41</meta:creation-date>
    <dc:creator>Generated</dc:creator>
    <dc:date>2026-08-24T08::11:41</dc:date>
    <dc:language>en-US</dc:language>
    <meta:editing-cycles>1</meta:editing-cycles>
    <meta:editing-duration>PT0S</meta:editing-duration>
    <dc:title>dido:99_annexes:annex-c-references:r12-national-technology-transfer-and-advancement-act</dc:title>
  </office:meta>
</office:document-meta>
</file>