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c-references:r11-standard-business-report-model-specification"/><text:bookmark-start text:name="__RefHeading___r11_-_standard_business_report_model_sbrm_specification_1"/><text:bookmark-start text:name="r11_-_standard_business_report_model_sbrm_specification"/>R11 - Standard Business Report Model (SBRM) Specification<text:bookmark-end text:name="__RefHeading___r11_-_standard_business_report_model_sbrm_specification_1"/><text:bookmark-end text:name="r11_-_standard_business_report_model_sbrm_specification"/></text:h>
      <text:p text:style-name="Text_20_body"><text:a xlink:type="simple" xlink:href="https://wiki.didosolutions.com/dido/99_annexes/11-references/start" text:style-name="Internet_20_link" text:visited-style-name="Visited_20_Internet_20_Link">Go up to References</text:a></text:p>
      <text:h text:style-name="Heading_20_2" text:outline-level="2"><text:bookmark-start text:name="__RefHeading___reference_identifier_2"/><text:bookmark-start text:name="reference_identifier"/>Reference Identifier<text:bookmark-end text:name="__RefHeading___reference_identifier_2"/><text:bookmark-end text:name="reference_identifier"/></text:h>
      <text:p text:style-name="Text_20_body">FDIS-RA: [R11]</text:p>
      <text:h text:style-name="Heading_20_2" text:outline-level="2"><text:bookmark-start text:name="__RefHeading___citation_3"/><text:bookmark-start text:name="citation"/>Citation<text:bookmark-end text:name="__RefHeading___citation_3"/><text:bookmark-end text:name="citation"/></text:h>
      <text:p text:style-name="Text_20_body">Object Management Group. <text:span text:style-name="Emphasis">Standard Business Report Model (SBRM), Version 1.0 Beta</text:span>. Object Management Group.</text:p>
      <text:h text:style-name="Heading_20_2" text:outline-level="2"><text:bookmark-start text:name="__RefHeading___uri_4"/><text:bookmark-start text:name="uri"/>URI<text:bookmark-end text:name="__RefHeading___uri_4"/><text:bookmark-end text:name="uri"/></text:h>
      <text:p text:style-name="Text_20_body"><text:a xlink:type="simple" xlink:href="https://www.omg.org/spec/SBRM/1.0/Beta1/" text:style-name="Internet_20_link" text:visited-style-name="Visited_20_Internet_20_Link">https://www.omg.org/spec/SBRM/1.0/Beta1/</text:a></text:p>
      <text:h text:style-name="Heading_20_2" text:outline-level="2"><text:bookmark-start text:name="__RefHeading___original_submission_document_5"/><text:bookmark-start text:name="original_submission_document"/>Original Submission Document<text:bookmark-end text:name="__RefHeading___original_submission_document_5"/><text:bookmark-end text:name="original_submission_document"/></text:h>
      <text:p text:style-name="Text_20_body"><text:a xlink:type="simple" xlink:href="https://www.omg.org/cgi-bin/doc?bmi/2019-06-04" text:style-name="Internet_20_link" text:visited-style-name="Visited_20_Internet_20_Link">https://www.omg.org/cgi-bin/doc?bmi/2019-06-04</text:a></text:p>
      <text:h text:style-name="Heading_20_2" text:outline-level="2"><text:bookmark-start text:name="__RefHeading___note_6"/><text:bookmark-start text:name="note"/>Note<text:bookmark-end text:name="__RefHeading___note_6"/><text:bookmark-end text:name="note"/></text:h>
      <text:p text:style-name="Text_20_body">This reference provides the specification for the
<text:a xlink:type="simple" xlink:href="https://wiki.didosolutions.com/dido/99_annexes/annex-b-terms-and-definitions/s/sbrm" text:style-name="Internet_20_link" text:visited-style-name="Visited_20_Internet_20_Link">Standard Business Report Model (SBRM)</text:a>.</text:p>
      <text:p text:style-name="Text_20_body">The original FDIS-RA bibliography incorrectly expanded SBRM as “Semantic Business Reporting Model.” The official specification name is <text:span text:style-name="Strong_20_Emphasis">Standard Business Report Model</text:span>.</text:p>
      <text:p text:style-name="Text_20_body">SBRM defines a platform-independent model for representing business and regulatory reports and the information associated with them. It provides distinctions relevant to reported, observed, interpreted, and derived information and supports traceability between report content, source artefacts, and semantic context.</text:p>
      <text:p text:style-name="Text_20_body">FDIS-RA uses SBRM as the semantic foundation for distinguishing among:</text:p>
      <text:p text:style-name="Text_20_body">Reported factsObserved factsInterpreted or derived factsSupporting provenance and contextual informationSBRM does not, by itself, define the complete architecture through which systems extract, exchange, version, validate, govern, or analyse these forms of information. FDIS-RA provides the broader architectural framework for operationalising SBRM across components, interfaces, governance mechanisms, and reporting lifecycles.</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48:58</meta:creation-date>
    <dc:creator>Generated</dc:creator>
    <dc:date>2026-08-24T09::48:58</dc:date>
    <dc:language>en-US</dc:language>
    <meta:editing-cycles>1</meta:editing-cycles>
    <meta:editing-duration>PT0S</meta:editing-duration>
    <dc:title>dido:99_annexes:annex-c-references:r11-standard-business-report-model-specification</dc:title>
  </office:meta>
</office:document-meta>
</file>