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10-reference-architecture-description"/><text:bookmark-start text:name="__RefHeading___r10_-_reference_architecture_description_1"/><text:bookmark-start text:name="r10_-_reference_architecture_description"/>R10 - Reference Architecture Description<text:bookmark-end text:name="__RefHeading___r10_-_reference_architecture_description_1"/><text:bookmark-end text:name="r10_-_reference_architecture_description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10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Doyle, Richard, and Matthew Wilezynski. <text:span text:style-name="Emphasis">Reference Architecture Description</text:span>. Office of the Assistant Secretary of Defense for Networks and Information Integration, United States Department of Defense, 2010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apps.dtic.mil/sti/pdfs/ADA528722.pdf" text:style-name="Internet_20_link" text:visited-style-name="Visited_20_Internet_20_Link">https://apps.dtic.mil/sti/pdfs/ADA528722.pdf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the architectural guidance used by FDIS-RA to explain the purpose and role of a
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p text:style-name="Text_20_body">The publication describes a Reference Architecture as a mechanism that:</text:p>
      <text:p text:style-name="Text_20_body">Establishes a common language for diverse stakeholder communitiesPromotes consistency in addressing recurring classes of problemsSupports validation and comparison of independently developed systemsEncourages alignment with common standards, specifications, and architectural patternsFDIS-RA applies these principles to federated environments that interpret, validate, compare, and govern regulated data.</text:p>
      <text:p text:style-name="Text_20_body">The reference does not define the specific components, interfaces, governance mechanisms, or conformance provisions of FDIS-RA. It provides the general architectural foundation upon which the FDIS-RA definition of a Reference Architecture is based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9:07</meta:creation-date>
    <dc:creator>Generated</dc:creator>
    <dc:date>2026-08-24T05::09:07</dc:date>
    <dc:language>en-US</dc:language>
    <meta:editing-cycles>1</meta:editing-cycles>
    <meta:editing-duration>PT0S</meta:editing-duration>
    <dc:title>dido:99_annexes:annex-c-references:r10-reference-architecture-description</dc:title>
  </office:meta>
</office:document-meta>
</file>