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1-financial-data-transparency-act-2022"/><text:bookmark-start text:name="__RefHeading___r1_-_financial_data_transparency_act_of_2022_1"/><text:bookmark-start text:name="r1_-_financial_data_transparency_act_of_2022"/>R1 - Financial Data Transparency Act of 2022<text:bookmark-end text:name="__RefHeading___r1_-_financial_data_transparency_act_of_2022_1"/><text:bookmark-end text:name="r1_-_financial_data_transparency_act_of_2022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1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United States Congress. <text:span text:style-name="Emphasis">Financial Data Transparency Act of 2022</text:span>. Title LVIII of the James M. Inhofe National Defense Authorization Act for Fiscal Year 2023, Public Law 117-263, enacted 23 December 2022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www.congress.gov/bill/117th-congress/house-bill/2617" text:style-name="Internet_20_link" text:visited-style-name="Visited_20_Internet_20_Link">https://www.congress.gov/bill/117th-congress/house-bill/2617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the statutory basis for the 
<text:a xlink:type="simple" xlink:href="https://wiki.didosolutions.com/dido/99_annexes/annex-b-terms-and-definitions/f/fdta" text:style-name="Internet_20_link" text:visited-style-name="Visited_20_Internet_20_Link">Financial Data Transparency Act (FDTA)</text:a></text:p>
      <text:p text:style-name="Text_20_body">The Act directs specified federal financial regulatory agencies to establish joint data standards and subsequently apply applicable standards to specified collections of information through agency-specific actions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30:40</meta:creation-date>
    <dc:creator>Generated</dc:creator>
    <dc:date>2026-08-24T14::30:40</dc:date>
    <dc:language>en-US</dc:language>
    <meta:editing-cycles>1</meta:editing-cycles>
    <meta:editing-duration>PT0S</meta:editing-duration>
    <dc:title>dido:99_annexes:annex-c-references:r1-financial-data-transparency-act-2022</dc:title>
  </office:meta>
</office:document-meta>
</file>