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x:xbrl"/><text:bookmark-start text:name="__RefHeading___extensible_business_reporting_language_xbrl_1"/><text:bookmark-start text:name="extensible_business_reporting_language_xbrl"/>eXtensible Business Reporting Language (XBRL)<text:bookmark-end text:name="__RefHeading___extensible_business_reporting_language_xbrl_1"/><text:bookmark-end text:name="extensible_business_reporting_language_xbrl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eXtensible Business Reporting Language (XBRL) provides a global standard for digital business reporting. XBRL makes business reporting computer-readable by tagging reported facts with concepts, contexts, units, dimensions, and taxonomy-defined meanings.</text:p>
      <text:p text:style-name="Text_20_body">XBRL supports <text:a xlink:type="simple" xlink:href="https://wiki.didosolutions.com/dido/99_annexes/99_annexes/annex-b-terms-and-definitions/r/report" text:style-name="Internet_20_link" text:visited-style-name="Visited_20_Internet_20_Link">report</text:a> exchange, validation, comparison, analysis, and regulatory processing. XBRL reports use taxonomies to define reporting concepts and the relationships among them. XBRL instances provide the reported facts that conform to those taxonomies.</text:p>
      <text:p text:style-name="Text_20_body">XBRL differs from <text:a xlink:type="simple" xlink:href="https://wiki.didosolutions.com/dido/99_annexes/99_annexes/annex-b-terms-and-definitions/s/sbrm" text:style-name="Internet_20_link" text:visited-style-name="Visited_20_Internet_20_Link">sbrm</text:a>. SBRM provides a model for business report structure, report facts, dimensions, calculations, and validation logic. XBRL provides a standards-based reporting technology used to exchange and process business report information.</text:p>
      <text:p text:style-name="Text_20_body">XBRL also differs from <text:a xlink:type="simple" xlink:href="https://wiki.didosolutions.com/dido/05-semantics/01-kinds-of-semantics/10-report-semantics" text:style-name="Internet_20_link" text:visited-style-name="Visited_20_Internet_20_Link">Report Semantics</text:a>. Report semantics defines the meaning of reported facts, dimensions, reporting contexts, report structures, rules, and interpretation constraints. XBRL expresses selected report semantics in a machine-readable reporting forma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tandard for machine-readable business reporting that represents reported facts using taxonomy-defined concepts, contexts, units, dimensions, and relationship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XBRL International XBRL standard descriptions,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XBRL is not equivalent to a report. XBRL provides a representation technology for machine-readable business reporting. The report consists of the reported information, facts, dimensions, contexts, and the governing report mode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regulatory report expressed in XBRL identifies a reported fact such as <text:span text:style-name="Source_20_Text">notionalAmount</text:span>, associates the fact with a reporting entity, reporting period, currency unit, jurisdictional context, and taxonomy-defined concept, and supports automated validation and comparis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04:06</meta:creation-date>
    <dc:creator>Generated</dc:creator>
    <dc:date>2026-08-24T09::04:06</dc:date>
    <dc:language>en-US</dc:language>
    <meta:editing-cycles>1</meta:editing-cycles>
    <meta:editing-duration>PT0S</meta:editing-duration>
    <dc:title>dido:99_annexes:annex-b-terms-and-definitions:x:xbrl</dc:title>
  </office:meta>
</office:document-meta>
</file>