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x:x86-64"/><text:bookmark-start text:name="__RefHeading___x86-64_1"/><text:bookmark-start text:name="x86-64"/>x86-64<text:bookmark-end text:name="__RefHeading___x86-64_1"/><text:bookmark-end text:name="x86-64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x86-64 identifies the 64-bit extension of the x86 instruction set architecture. AMD introduced the architecture as AMD64. Other common labels include x86_64 and amd64.</text:p>
      <text:p text:style-name="Text_20_body">Operating systems, package managers, build tools, virtualization platforms, and infrastructure providers use different labels for this architecture. A controlled architecture model should normalize these labels while preserving the source-specific label required by each implementation.</text:p>
      <text:p text:style-name="Text_20_body">Image format does not determine processor architecture. Converting a Machine Image among raw, QCOW2, VMDK, VHD, or another representation does not convert the executable content from one processor architecture to another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*A 64-bit instruction set architecture that extends the x86 architecture with 64-bit general-purpose registers, 64-bit addressing, and execution of compatible 64-bit and legacy x86 software.*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MD, <text:span text:style-name="Emphasis">AMD64 Architecture Programmer’s Manual</text:span>, Volumes 1–5<text:a xlink:type="simple" xlink:href="https://wiki.didosolutions.com/dido/99_annexes/annex-c-references/start" text:style-name="Internet_20_link" text:visited-style-name="Visited_20_Internet_20_Link">References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terms <text:span text:style-name="Strong_20_Emphasis">AMD64</text:span>, <text:span text:style-name="Strong_20_Emphasis">x86-64</text:span>, <text:span text:style-name="Strong_20_Emphasis">x86_64</text:span>, and <text:span text:style-name="Strong_20_Emphasis">amd64</text:span> commonly identify the same processor architecture. Individual operating systems, tools, and providers select different labels.</text:p>
      <text:p text:style-name="Text_20_body">The term does not identify a processor manufacturer, Machine Image format, operating system, virtualization technology, or specific processor implemen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Record identifies `x86-64` as the normalized processor architecture while retaining `amd64` as the architecture label used by an Ubuntu package repositor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7:04</meta:creation-date>
    <dc:creator>Generated</dc:creator>
    <dc:date>2026-08-22T19::47:04</dc:date>
    <dc:language>en-US</dc:language>
    <meta:editing-cycles>1</meta:editing-cycles>
    <meta:editing-duration>PT0S</meta:editing-duration>
    <dc:title>dido:99_annexes:annex-b-terms-and-definitions:x:x86-64</dc:title>
  </office:meta>
</office:document-meta>
</file>