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x:start"/><text:bookmark-start text:name="__RefHeading___x_1"/><text:bookmark-start text:name="x"/>X<text:bookmark-end text:name="__RefHeading___x_1"/><text:bookmark-end text:name="x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<text:span text:style-name="Strong_20_Emphasis">X</text:span> <text:span text:style-name="Strong_20_Emphasis"/>Add New Term Prompt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this namespace doesn't exist: fxdemo:99_part_annexes:annex-b-terms-and-definitions:x
<text:a xlink:type="simple" xlink:href="#dido:99_annexes:annex-b-terms-and-definitions:x:start" text:style-name="Local_20_link" text:visited-style-name="Visited_20_Local_20_Link">Return to Top</text:a></text:p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<text:span text:style-name="Strong_20_Emphasis">X</text:span> — <text:span text:style-name="Strong_20_Emphasis">Word or Expression</text:span>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09:35</meta:creation-date>
    <dc:creator>Generated</dc:creator>
    <dc:date>2026-08-24T04::09:35</dc:date>
    <dc:language>en-US</dc:language>
    <meta:editing-cycles>1</meta:editing-cycles>
    <meta:editing-duration>PT0S</meta:editing-duration>
    <dc:title>dido:99_annexes:annex-b-terms-and-definitions:x:start</dc:title>
  </office:meta>
</office:document-meta>
</file>