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w:workspace"/><text:bookmark-start text:name="__RefHeading___workspace_1"/><text:bookmark-start text:name="workspace"/>Workspace<text:bookmark-end text:name="__RefHeading___workspace_1"/><text:bookmark-end text:name="workspa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Workspace provides an identified working area in which a person, automated process, or <text:a xlink:type="simple" xlink:href="https://wiki.didosolutions.com/dido/99_annexes/annex-b-terms-and-definitions/w/workflow" text:style-name="Internet_20_link" text:visited-style-name="Visited_20_Internet_20_Link">Workflow</text:a> accesses and processes selected revisions of managed content.</text:p>
      <text:p text:style-name="Text_20_body">A Workspace can contain:</text:p>
      <text:p text:style-name="Text_20_body">Checked-out repository contentSelected <text:a xlink:type="simple" xlink:href="https://wiki.didosolutions.com/dido/99_annexes/annex-b-terms-and-definitions/r/revision" text:style-name="Internet_20_link" text:visited-style-name="Visited_20_Internet_20_Link">Revisions</text:a><text:a xlink:type="simple" xlink:href="https://wiki.didosolutions.com/dido/99_annexes/annex-b-terms-and-definitions/i/image_layer" text:style-name="Internet_20_link" text:visited-style-name="Visited_20_Internet_20_Link">Image Layers</text:a><text:a xlink:type="simple" xlink:href="https://wiki.didosolutions.com/dido/99_annexes/annex-b-terms-and-definitions/i/infrastructure_baseline" text:style-name="Internet_20_link" text:visited-style-name="Visited_20_Internet_20_Link">Infrastructure Baselines</text:a>Application source<text:a xlink:type="simple" xlink:href="https://wiki.didosolutions.com/dido/99_annexes/annex-b-terms-and-definitions/d/declarative_configuration" text:style-name="Internet_20_link" text:visited-style-name="Visited_20_Internet_20_Link">Declarative Configuration</text:a>Build inputsGenerated <text:a xlink:type="simple" xlink:href="https://wiki.didosolutions.com/dido/99_annexes/annex-b-terms-and-definitions/a/artifact" text:style-name="Internet_20_link" text:visited-style-name="Visited_20_Internet_20_Link">Artifacts</text:a>Intermediate resultsExecution logsValidation resultsA Workspace can exist on a developer system, within an automated execution environment, or as part of a <text:a xlink:type="simple" xlink:href="https://wiki.didosolutions.com/dido/99_annexes/annex-b-terms-and-definitions/c/ci_cd_pipeline" text:style-name="Internet_20_link" text:visited-style-name="Visited_20_Internet_20_Link">CI/CD Pipeline</text:a>.</text:p>
      <text:p text:style-name="Text_20_body">Within Crucible documentation, a Workspace provides the bounded working context in which Crucible consumes selected repositories, performs <text:a xlink:type="simple" xlink:href="https://wiki.didosolutions.com/dido/99_annexes/annex-b-terms-and-definitions/b/baseline_composition" text:style-name="Internet_20_link" text:visited-style-name="Visited_20_Internet_20_Link">Baseline Composition</text:a>, processes deployment-related steps, and produces identifiable resul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ed working area containing selected managed content and execution inputs used by a person or automated process to perform one or more oper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controlled term adapted from established version-control, software-build, development-environment, and CI/CD practice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Workspace is a working context rather than the authoritative source of the managed content it contains.</text:p>
      <text:p text:style-name="Text_20_body">Content in a Workspace can derive from one or more repositories and identified <text:a xlink:type="simple" xlink:href="https://wiki.didosolutions.com/dido/99_annexes/annex-b-terms-and-definitions/r/revision" text:style-name="Internet_20_link" text:visited-style-name="Visited_20_Internet_20_Link">Revisions</text:a>.</text:p>
      <text:p text:style-name="Text_20_body">A Workspace differs from a repository. A repository records and manages revisions of content, while a Workspace contains selected content used for an identified execution or activity.</text:p>
      <text:p text:style-name="Text_20_body">A Workspace differs from an <text:a xlink:type="simple" xlink:href="https://wiki.didosolutions.com/dido/99_annexes/annex-b-terms-and-definitions/e/execution_environment" text:style-name="Internet_20_link" text:visited-style-name="Visited_20_Internet_20_Link">Execution Environment</text:a>. The Workspace contains the selected working content and inputs; the Execution Environment supplies the resources and conditions under which operations execute.</text:p>
      <text:p text:style-name="Text_20_body">A Workspace can be temporary or persist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I/CD Pipeline creates a Workspace, checks out identified revisions of an Image Layer repository and an Infrastructure Baseline repository, adds optional application source, and invokes Crucible to perform Baseline Composition and deployment-related oper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6:27</meta:creation-date>
    <dc:creator>Generated</dc:creator>
    <dc:date>2026-08-23T23::36:27</dc:date>
    <dc:language>en-US</dc:language>
    <meta:editing-cycles>1</meta:editing-cycles>
    <meta:editing-duration>PT0S</meta:editing-duration>
    <dc:title>dido:99_annexes:annex-b-terms-and-definitions:w:workspace</dc:title>
  </office:meta>
</office:document-meta>
</file>