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w:workload"/><text:bookmark-start text:name="__RefHeading___workload_1"/><text:bookmark-start text:name="workload"/>Workload<text:bookmark-end text:name="__RefHeading___workload_1"/><text:bookmark-end text:name="workload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Workload is a deployable or operational computing subject that performs an application, service, processing, platform, or data function.</text:p>
      <text:p text:style-name="Text_20_body">A Workload may include:</text:p>
      <text:p text:style-name="Text_20_body">Executable softwareRuntime configurationProcessing logicDataDependenciesNetwork endpointsStorage relationshipsIdentity and access configurationResource requirementsOperational metadataA Workload may operate through:</text:p>
      <text:p text:style-name="Text_20_body">A <text:a xlink:type="simple" xlink:href="https://wiki.didosolutions.com/dido/99_annexes/annex-b-terms-and-definitions/v/virtual_machine" text:style-name="Internet_20_link" text:visited-style-name="Visited_20_Internet_20_Link">Virtual Machine</text:a>A containerA group of containersA physical computing resourceA serverless execution environmentA distributed computing platformA Workload differs from an <text:a xlink:type="simple" xlink:href="https://wiki.didosolutions.com/dido/99_annexes/annex-b-terms-and-definitions/i/image" text:style-name="Internet_20_link" text:visited-style-name="Visited_20_Internet_20_Link">Image</text:a>:</text:p>
      <text:p text:style-name="Text_20_body">An Image is an Artifact used to instantiate a computing subjectA Workload is the deployable or operational subject that performs a computing functionA Workload may be instantiated from one or more Imag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ployable or operational computing subject that performs an application, service, processing, platform, or data func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Workload may be:</text:p>
      <text:p text:style-name="Text_20_body">StatefulStatelessPersistentTemporaryCentralizedDistributedInteractiveBatch-orientedEvent-drivenThe term does not prescribe a particular runtime, orchestration platform, operating system, execution model, provider, or implementation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ransaction-processing service and its runtime configuration form a Workload deployed to an Infrastructure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4:18</meta:creation-date>
    <dc:creator>Generated</dc:creator>
    <dc:date>2026-08-22T16::04:18</dc:date>
    <dc:language>en-US</dc:language>
    <meta:editing-cycles>1</meta:editing-cycles>
    <meta:editing-duration>PT0S</meta:editing-duration>
    <dc:title>dido:99_annexes:annex-b-terms-and-definitions:w:workload</dc:title>
  </office:meta>
</office:document-meta>
</file>