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w:workflow"/><text:bookmark-start text:name="__RefHeading___workflow_1"/><text:bookmark-start text:name="workflow"/>Workflow<text:bookmark-end text:name="__RefHeading___workflow_1"/><text:bookmark-end text:name="workflow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Workflow organizes activities performed to achieve an identified result.</text:p>
      <text:p text:style-name="Text_20_body">A Workflow identifies how work progresses from an initiating condition through one or more activities to a completion condition. The Workflow can identify:</text:p>
      <text:p text:style-name="Text_20_body">InputsActivitiesActivity dependenciesExecution orderDecision pointsParticipantsAutomated processesManual activitiesTriggering eventsEntry conditionsCompletion conditionsIntermediate resultsFinal outputsFailure conditionsActivities within a Workflow can execute:</text:p>
      <text:p text:style-name="Text_20_body">SequentiallyConcurrentlyConditionallyRepeatedlyIn response to an eventA Workflow can coordinate human participants, automated processes, software systems, or combinations of them.</text:p>
      <text:p text:style-name="Text_20_body">Within Crucible documentation, Workflows coordinate operations involving:</text:p>
      <text:a xlink:type="simple" xlink:href="https://wiki.didosolutions.com/dido/99_annexes/annex-b-terms-and-definitions/g/git" text:style-name="Internet_20_link" text:visited-style-name="Visited_20_Internet_20_Link">Git</text:a>
      <text:p text:style-name="Text_20_body"> repositoriesRepository changesBuild operationsSecurity evaluationCompliance evaluationDeploymentValidationEvidence generationArtifact transferOperational feedback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ordinated arrangement of activities, dependencies, conditions, inputs, and outputs through which work progresses toward an identified resul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-controlled term adapted from:</text:p>
      <text:p text:style-name="Text_20_body">ISO 9001 process-approach guidanceISO 12651-2, <text:span text:style-name="Emphasis">Electronic Document Management — Vocabulary — Part 2: Workflow Management</text:span>National Institute of Standards and Technology definition of Workflow Management System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Workflow can include manual activities, automated activities, or both.</text:p>
      <text:p text:style-name="Text_20_body">A Workflow differs from an individual activity. An activity performs a bounded unit of work, while a Workflow coordinates the progression and relationships among activities.</text:p>
      <text:p text:style-name="Text_20_body">A Workflow does not require complete automation.</text:p>
      <text:p text:style-name="Text_20_body">A Workflow definition identifies the structure or rules governing the work. A Workflow instance represents one execution of that definition.</text:p>
      <text:p text:style-name="Text_20_body">A Git-based Workflow uses <text:a xlink:type="simple" xlink:href="https://wiki.didosolutions.com/dido/99_annexes/annex-b-terms-and-definitions/g/git" text:style-name="Internet_20_link" text:visited-style-name="Visited_20_Internet_20_Link">Git</text:a> repository states or operations to coordinate work.</text:p>
      <text:p text:style-name="Text_20_body">A <text:a xlink:type="simple" xlink:href="https://wiki.didosolutions.com/dido/99_annexes/annex-b-terms-and-definitions/g/gitops" text:style-name="Internet_20_link" text:visited-style-name="Visited_20_Internet_20_Link">GitOps</text:a> Workflow applies GitOps principles to the management of software systems, applications, infrastructure, or servic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repository commit initiates a Workflow that retrieves the identified repository state, builds an Artifact, performs security and compliance evaluations, records the results, deploys the Artifact, and validates the resulting deploy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2:21</meta:creation-date>
    <dc:creator>Generated</dc:creator>
    <dc:date>2026-08-22T17::02:21</dc:date>
    <dc:language>en-US</dc:language>
    <meta:editing-cycles>1</meta:editing-cycles>
    <meta:editing-duration>PT0S</meta:editing-duration>
    <dc:title>dido:99_annexes:annex-b-terms-and-definitions:w:workflow</dc:title>
  </office:meta>
</office:document-meta>
</file>