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ork_performed_event"/><text:bookmark-start text:name="__RefHeading___work_performed_event_1"/><text:bookmark-start text:name="work_performed_event"/>Work Performed Event<text:bookmark-end text:name="__RefHeading___work_performed_event_1"/><text:bookmark-end text:name="work_performed_event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Work Performed Event records that a Node completed a defined item of governed work. It provides the operational basis for cost attribution, compensation claims, settlement instructions, and non-performance analysis in the Cost Recovery, Compensation, and Settlement Plane.
A Work Performed Event links the completed work to a work type, a qualified Node, an obligation reference, an evidence reference, and a time of completion. It provides the architecture with a traceable record that supports economic accountability without exposing unnecessary transaction details.
A Work Performed Event differs from a control-plane status message. A control-plane status message describes the operational condition. A Work Performed Event records the completion of governed work that carries cost, evidence, or settlement releva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vent record that identifies completed governed wor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, Part 6: Cost Recovery, Compensation, and Settlement Pla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Work Performed Event provides input to compensation claims, cost allocation, provider comparison, and settlement processing.
A Work Performed Event references evidence rather than embedding the full evidence payloa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fraud screening Node evaluates an FX transaction and completes the required screening action. The Node records a Work Performed Event that identifies the fraud screening work type, the applicable obligation, the evidence reference, and the completion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9:09</meta:creation-date>
    <dc:creator>Generated</dc:creator>
    <dc:date>2026-08-22T17::59:09</dc:date>
    <dc:language>en-US</dc:language>
    <meta:editing-cycles>1</meta:editing-cycles>
    <meta:editing-duration>PT0S</meta:editing-duration>
    <dc:title>dido:99_annexes:annex-b-terms-and-definitions:w:work_performed_event</dc:title>
  </office:meta>
</office:document-meta>
</file>