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w:web_ui"/><text:bookmark-start text:name="__RefHeading___web-based_user_interface_web_ui_1"/><text:bookmark-start text:name="web-based_user_interface_web_ui"/>Web-Based User Interface (Web UI)<text:bookmark-end text:name="__RefHeading___web-based_user_interface_web_ui_1"/><text:bookmark-end text:name="web-based_user_interface_web_ui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Web-Based User Interface (Web UI) provides a graphical interface that a person accesses through a web browser to interact with a software system.</text:p>
      <text:p text:style-name="Text_20_body">A Web UI can allow a user to:</text:p>
      <text:p text:style-name="Text_20_body">Select operationsSupply input valuesReview configurationInitiate activitiesObserve execution statusReview resultsExamine logsInspect <text:a xlink:type="simple" xlink:href="https://wiki.didosolutions.com/dido/99_annexes/annex-b-terms-and-definitions/a/artifact" text:style-name="Internet_20_link" text:visited-style-name="Visited_20_Internet_20_Link">Artifacts</text:a>Review findings and <text:a xlink:type="simple" xlink:href="https://wiki.didosolutions.com/dido/99_annexes/annex-b-terms-and-definitions/e/evidence" text:style-name="Internet_20_link" text:visited-style-name="Visited_20_Internet_20_Link">Evidence</text:a>A Web UI exchanges information with the underlying software through one or more defined software interfaces.</text:p>
      <text:p text:style-name="Text_20_body">Within Crucible documentation, a Web UI provides one possible human-facing interface for configuring, initiating, observing, and reviewing Crucible oper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graphical user interface accessed through a web browser that enables a person to interact with a software syste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controlled term adapted from established web-application and user-interface practice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term <text:span text:style-name="Strong_20_Emphasis">Web UI</text:span> means <text:span text:style-name="Strong_20_Emphasis">Web-Based User Interface</text:span>.</text:p>
      <text:p text:style-name="Text_20_body">A Web UI differs from a <text:a xlink:type="simple" xlink:href="https://wiki.didosolutions.com/dido/99_annexes/annex-b-terms-and-definitions/c/cli" text:style-name="Internet_20_link" text:visited-style-name="Visited_20_Internet_20_Link">Command-Line Interface (CLI)</text:a>. A Web UI provides browser-based graphical interaction, while a CLI accepts textual commands, options, and arguments.</text:p>
      <text:p text:style-name="Text_20_body">A Web UI differs from an Application Programming Interface. A Web UI supports interaction by a person, while an Application Programming Interface supports interaction between software components.</text:p>
      <text:p text:style-name="Text_20_body">A Web UI can invoke the same underlying operations exposed through a CLI or Application Programming Interface.</text:p>
      <text:p text:style-name="Text_20_body">The existence of a Web UI does not require every Crucible operation to be interactive. Automated <text:a xlink:type="simple" xlink:href="https://wiki.didosolutions.com/dido/99_annexes/annex-b-terms-and-definitions/w/workflow" text:style-name="Internet_20_link" text:visited-style-name="Visited_20_Internet_20_Link">Workflows</text:a> and <text:a xlink:type="simple" xlink:href="https://wiki.didosolutions.com/dido/99_annexes/annex-b-terms-and-definitions/c/ci_cd_pipeline" text:style-name="Internet_20_link" text:visited-style-name="Visited_20_Internet_20_Link">CI/CD Pipelines</text:a> can use noninteractive interfac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operator accesses the Crucible Web UI through a browser, selects a Workspace, chooses a Baseline Composition operation, supplies the required parameters, initiates execution, and reviews the resulting status and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2:12</meta:creation-date>
    <dc:creator>Generated</dc:creator>
    <dc:date>2026-08-22T15::12:12</dc:date>
    <dc:language>en-US</dc:language>
    <meta:editing-cycles>1</meta:editing-cycles>
    <meta:editing-duration>PT0S</meta:editing-duration>
    <dc:title>dido:99_annexes:annex-b-terms-and-definitions:w:web_ui</dc:title>
  </office:meta>
</office:document-meta>
</file>