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w:web_ontology_language"/><text:bookmark-start text:name="__RefHeading___web_ontology_language_1"/><text:bookmark-start text:name="web_ontology_language"/>Web Ontology Language<text:bookmark-end text:name="__RefHeading___web_ontology_language_1"/><text:bookmark-end text:name="web_ontology_languag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p text:style-name="Text_20_body">See: <text:a xlink:type="simple" xlink:href="https://wiki.didosolutions.com/dido/99_annexes/99_annexes/annex-b-terms-and-definitions/o/owl" text:style-name="Internet_20_link" text:visited-style-name="Visited_20_Internet_20_Link">owl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27:47</meta:creation-date>
    <dc:creator>Generated</dc:creator>
    <dc:date>2026-08-24T00::27:47</dc:date>
    <dc:language>en-US</dc:language>
    <meta:editing-cycles>1</meta:editing-cycles>
    <meta:editing-duration>PT0S</meta:editing-duration>
    <dc:title>dido:99_annexes:annex-b-terms-and-definitions:w:web_ontology_language</dc:title>
  </office:meta>
</office:document-meta>
</file>