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v:voluntary_consensus_standards_body"/><text:bookmark-start text:name="__RefHeading___voluntary_consensus_standards_body_1"/><text:bookmark-start text:name="voluntary_consensus_standards_body"/>Voluntary Consensus Standards Body<text:bookmark-end text:name="__RefHeading___voluntary_consensus_standards_body_1"/><text:bookmark-end text:name="voluntary_consensus_standards_body"/></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voluntary consensus standards body is an association, organisation, or technical society that plans, develops, establishes, adopts, or coordinates voluntary consensus standards through a qualifying standards development process.</text:p>
      <text:p text:style-name="Text_20_body">The process includes the following attributes:</text:p>
      <text:p text:style-name="Text_20_body"><text:span text:style-name="Strong_20_Emphasis">Openness:</text:span> Interested parties receive meaningful opportunities to participate on a non-discriminatory basis, and the development procedures remain transparent<text:span text:style-name="Strong_20_Emphasis">Balance:</text:span> A broad range of materially affected interests participates, and no single interest dominates decision-making<text:span text:style-name="Strong_20_Emphasis">Due process:</text:span> Documented procedures provide notice, review time, access to participant views and objections, and a fair process for resolving conflicting views<text:span text:style-name="Strong_20_Emphasis">Appeals:</text:span> Participants have access to an impartial process for procedural appeals<text:span text:style-name="Strong_20_Emphasis">Consensus:</text:span> The body reaches general agreement without requiring unanimity and considers comments and objections through fair, impartial, open, and transparent proceduresA voluntary consensus standards body is defined by its standards development process rather than solely by its legal form, geographic location, membership model, or subject domain.</text:p>
      <text:p text:style-name="Text_20_body">An organisation may develop both voluntary consensus standards and other artefacts. Each claimed voluntary consensus standard depends on the process used to develop or adopt that standard.</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ssociation, organisation, or technical society that develops or adopts voluntary consensus standards through an open, balanced, due-process-based, appealable, and consensus-based process.</text:span></text:p>
      <text:h text:style-name="Heading_20_2" text:outline-level="2"><text:bookmark-start text:name="__RefHeading___source_4"/><text:bookmark-start text:name="source"/>Source<text:bookmark-end text:name="__RefHeading___source_4"/><text:bookmark-end text:name="source"/></text:h>
      <text:p text:style-name="Text_20_body">National Technology Transfer and Advancement Act of 1995, Public Law 104-113
Office of Management and Budget, Circular A-119: Federal Participation in the Development and Use of Voluntary Consensus Standards and in Conformity Assessment Activities
National Institute of Standards and Technology, Federal Policy on Standards</text:p>
      <text:h text:style-name="Heading_20_2" text:outline-level="2"><text:bookmark-start text:name="__RefHeading___note_5"/><text:bookmark-start text:name="note"/>Note<text:bookmark-end text:name="__RefHeading___note_5"/><text:bookmark-end text:name="note"/></text:h>
      <text:p text:style-name="Text_20_body">The terms standards body, standards development organisation, and voluntary consensus standards body are not automatically interchangeable. A standards organisation qualifies as a voluntary consensus standards body for the purposes of OMB Circular A-119 when its applicable process exhibits the required attributes.</text:p>
      <text:p text:style-name="Text_20_body">Recognition as a voluntary consensus standards body does not mean that every standard produced by the organisation is suitable for every regulatory, procurement, architectural, or operational purpose. The adopting authority evaluates each standard for applicability, technical suitability, legal consistency, availability, and implementation consequences.</text:p>
      <text:h text:style-name="Heading_20_2" text:outline-level="2"><text:bookmark-start text:name="__RefHeading___example_6"/><text:bookmark-start text:name="example"/>Example<text:bookmark-end text:name="__RefHeading___example_6"/><text:bookmark-end text:name="example"/></text:h>
      <text:p text:style-name="Text_20_body">A federal agency evaluates whether a standards organisation provides open participation, balanced representation, documented due process, impartial appeals, and consensus-based approval before treating one of its specifications as a voluntary consensus standard.</text:p>
      <text:p text:style-name="Horizontal_20_Line"/>
      <text:p text:style-name="Plugin_Wrap_Paragraph_Centered"> © 2026 Dido Solutions, Inc. and Jackrabbit Consulting, In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16:53</meta:creation-date>
    <dc:creator>Generated</dc:creator>
    <dc:date>2026-08-24T12::16:53</dc:date>
    <dc:language>en-US</dc:language>
    <meta:editing-cycles>1</meta:editing-cycles>
    <meta:editing-duration>PT0S</meta:editing-duration>
    <dc:title>dido:99_annexes:annex-b-terms-and-definitions:v:voluntary_consensus_standards_body</dc:title>
  </office:meta>
</office:document-meta>
</file>