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v:vmware_vsphere"/><text:bookmark-start text:name="__RefHeading___vmware_vsphere_1"/><text:bookmark-start text:name="vmware_vsphere"/>VMware vSphere<text:bookmark-end text:name="__RefHeading___vmware_vsphere_1"/><text:bookmark-end text:name="vmware_vspher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VMware vSphere is an enterprise virtualization platform for creating, running, and managing virtual machines and related workloads on pooled computing, storage, and networking resources.</text:p>
      <text:p text:style-name="Text_20_body">VMware vSphere includes a virtualization layer provided by ESX or ESXi and centralized management capabilities provided by vCenter.</text:p>
      <text:p text:style-name="Text_20_body">Within Crucible, VMware vSphere can serve as a <text:a xlink:type="simple" xlink:href="https://wiki.didosolutions.com/dido/99_annexes/annex-b-terms-and-definitions/d/deployment_platform" text:style-name="Internet_20_link" text:visited-style-name="Visited_20_Internet_20_Link">Deployment Platform</text:a> on which Crucible creates and manages virtualized Infrastructure Environments.</text:p>
      <text:p text:style-name="Text_20_body">VMware vSphere provides platform-specific interfaces, resource models, configuration formats, image formats, and operational mechanisms. A Crucible Provider Implementation can isolate those platform-specific dependencies from provider-independent Crucible Descriptions and Infrastructure Baseline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*enterprise virtualization platform for creating, running, and managing workloads on virtualized infrastructure resources*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a xlink:type="simple" xlink:href="https://techdocs.broadcom.com/us/en/vmware-cis/vcf/vcf-9-0-and-later/9-1/overview-of-vmware-cloud-foundation-9/what-is-vmware-cloud-foundation-and-vmware-vsphere-foundation/vsphere.html" text:style-name="Internet_20_link" text:visited-style-name="Visited_20_Internet_20_Link">Broadcom, vSphere Overview</text:a>
      <text:a xlink:type="simple" xlink:href="https://www.vmware.com/products/cloud-infrastructure/vsphere" text:style-name="Internet_20_link" text:visited-style-name="Visited_20_Internet_20_Link">VMware, VMware vSphere</text:a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<text:span text:style-name="Strong_20_Emphasis">VMware</text:span> identifies a vendor and product family. <text:span text:style-name="Strong_20_Emphasis">VMware vSphere</text:span> identifies the virtualization platform used as the Crucible Deployment Platform.</text:p>
      <text:p text:style-name="Text_20_body">A VMware vSphere environment can operate in a Connected Environment, Disconnected Environment, or Air-Gapped Environment, depending on its network connectivity and operational control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Crucible Provider Implementation creates virtual machines, virtual networks, storage assignments, resource pools, and security configurations within a VMware vSphere environmen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01:30</meta:creation-date>
    <dc:creator>Generated</dc:creator>
    <dc:date>2026-08-23T23::01:30</dc:date>
    <dc:language>en-US</dc:language>
    <meta:editing-cycles>1</meta:editing-cycles>
    <meta:editing-duration>PT0S</meta:editing-duration>
    <dc:title>dido:99_annexes:annex-b-terms-and-definitions:v:vmware_vsphere</dc:title>
  </office:meta>
</office:document-meta>
</file>