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v:virtual_network"/><text:bookmark-start text:name="__RefHeading___virtual_network_1"/><text:bookmark-start text:name="virtual_network"/>Virtual Network<text:bookmark-end text:name="__RefHeading___virtual_network_1"/><text:bookmark-end text:name="virtual_network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Virtual Network represents communication relationships among participating entities independently of the physical network used to realize those relationships.</text:p>
      <text:p text:style-name="Text_20_body">A Virtual Network may connect <text:a xlink:type="simple" xlink:href="https://wiki.didosolutions.com/dido/99_annexes/annex-b-terms-and-definitions/n/node" text:style-name="Internet_20_link" text:visited-style-name="Visited_20_Internet_20_Link">Nodes</text:a>, <text:a xlink:type="simple" xlink:href="https://wiki.didosolutions.com/dido/99_annexes/annex-b-terms-and-definitions/t/twin_realization" text:style-name="Internet_20_link" text:visited-style-name="Visited_20_Internet_20_Link">Twin Realizations</text:a>, services, or other communicating entities.</text:p>
      <text:p text:style-name="Text_20_body">The Virtual Network may define a <text:a xlink:type="simple" xlink:href="https://wiki.didosolutions.com/dido/99_annexes/annex-b-terms-and-definitions/n/network_topology" text:style-name="Internet_20_link" text:visited-style-name="Visited_20_Internet_20_Link">Network Topology</text:a> and may associate communication characteristics or parameters with the communication relationships represented by that topology.</text:p>
      <text:p text:style-name="Text_20_body">The term does not imply a particular realization technology. A Virtual Network may be realized using physical networks, software-defined networking, overlays, cloud networking, container networking, middleware, or combinations of these mechanism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network representation that establishes communication relationships among participating entities independently of the physical network used to realize those relationship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erived from the DIDO-TE source material describing Virtual Networks that communicatively couple distributed Nodes and represent communication conditions independently of physical separa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Virtual Network is an architectural representation of communication relationships. It is not synonymous with a particular product-specific construct such as a cloud virtual private network, VLAN, software-defined network, or container network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IDO-TE Test Environment may use a Virtual Network to represent communication among three Nodes even when the Nodes execute on infrastructure located in different physical faciliti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49:20</meta:creation-date>
    <dc:creator>Generated</dc:creator>
    <dc:date>2026-08-22T17::49:20</dc:date>
    <dc:language>en-US</dc:language>
    <meta:editing-cycles>1</meta:editing-cycles>
    <meta:editing-duration>PT0S</meta:editing-duration>
    <dc:title>dido:99_annexes:annex-b-terms-and-definitions:v:virtual_network</dc:title>
  </office:meta>
</office:document-meta>
</file>