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v:virtual_machine"/><text:bookmark-start text:name="__RefHeading___virtual_machine_1"/><text:bookmark-start text:name="virtual_machine"/>Virtual Machine<text:bookmark-end text:name="__RefHeading___virtual_machine_1"/><text:bookmark-end text:name="virtual_machin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Virtual Machine is a software-defined computing subject that operates through virtualized processor, memory, storage, network, and other computing resources supplied by a virtualization platform.</text:p>
      <text:p text:style-name="Text_20_body">A Virtual Machine may include:</text:p>
      <text:p text:style-name="Text_20_body">Virtual processorsVirtual memoryVirtual storage devicesVirtual network interfacesFirmware or boot configurationAn operating systemInstalled softwareRuntime configurationAttached persistent storageSecurity and identity configurationA virtualization platform creates a Virtual Machine from an applicable configuration and may use a <text:a xlink:type="simple" xlink:href="https://wiki.didosolutions.com/dido/99_annexes/annex-b-terms-and-definitions/m/machine_image" text:style-name="Internet_20_link" text:visited-style-name="Visited_20_Internet_20_Link">Machine Image</text:a> to initialize its software and filesystem content.</text:p>
      <text:p text:style-name="Text_20_body">A Virtual Machine differs from a Machine Image:</text:p>
      <text:p text:style-name="Text_20_body">A Machine Image is an <text:a xlink:type="simple" xlink:href="https://wiki.didosolutions.com/dido/99_annexes/annex-b-terms-and-definitions/i/image" text:style-name="Internet_20_link" text:visited-style-name="Visited_20_Internet_20_Link">Image</text:a> used to instantiate a Virtual MachineA Virtual Machine is the instantiated computing subjectMultiple Virtual Machines may be instantiated from the same Machine Image while maintaining separate runtime state.</text:p>
      <text:p text:style-name="Text_20_body">A Virtual Machine differs from a physical machine:</text:p>
      <text:p text:style-name="Text_20_body">A Virtual Machine uses virtualized computing resourcesA physical machine uses directly associated physical computing resourcesA Virtual Machine differs from a container:</text:p>
      <text:p text:style-name="Text_20_body">A Virtual Machine generally includes or executes its own guest operating systemA container generally shares operating-system kernel capabilities supplied by its host environmentThe exact boundary depends on the virtualization and container technologies used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oftware-defined computing subject that operates through virtualized computing resources supplied by a virtualization platform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Virtual Machine may be:</text:p>
      <text:p text:style-name="Text_20_body">CreatedStartedStoppedSuspendedResumedReconfiguredReplacedMigratedSnapshottedRetiredA Virtual Machine does not by itself establish that the subject is:</text:p>
      <text:p text:style-name="Text_20_body">Authorized for operationCompliant with an applicable <text:a xlink:type="simple" xlink:href="https://wiki.didosolutions.com/dido/99_annexes/annex-b-terms-and-definitions/b/baseline" text:style-name="Internet_20_link" text:visited-style-name="Visited_20_Internet_20_Link">Baseline</text:a>Securely configuredFree from vulnerabilitiesConnected to a networkPersistentSuitable for a specified purposeSeparate requirements govern those determinations.</text:p>
      <text:p text:style-name="Text_20_body">The term does not prescribe a particular hypervisor, virtualization platform, processor architecture, operating system, cloud provider, or <text:a xlink:type="simple" xlink:href="https://wiki.didosolutions.com/dido/99_annexes/annex-b-terms-and-definitions/p/provider_implementation" text:style-name="Internet_20_link" text:visited-style-name="Visited_20_Internet_20_Link">Provider Implementation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deploys a Virtual Machine by selecting a Machine Image, allocating virtual processors, memory, storage, and network interfaces, and instructing the target virtualization platform to instantiate the computing subjec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49:34</meta:creation-date>
    <dc:creator>Generated</dc:creator>
    <dc:date>2026-08-22T17::49:34</dc:date>
    <dc:language>en-US</dc:language>
    <meta:editing-cycles>1</meta:editing-cycles>
    <meta:editing-duration>PT0S</meta:editing-duration>
    <dc:title>dido:99_annexes:annex-b-terms-and-definitions:v:virtual_machine</dc:title>
  </office:meta>
</office:document-meta>
</file>