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v:version_pinning"/><text:bookmark-start text:name="__RefHeading___version_pinning_1"/><text:bookmark-start text:name="version_pinning"/>Version Pinning<text:bookmark-end text:name="__RefHeading___version_pinning_1"/><text:bookmark-end text:name="version_pinning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Version Pinning selects and records an exact version or revision of an input for use by a defined build, deployment, assessment, or operational process.</text:p>
      <text:p text:style-name="Text_20_body">The selected value may identify a source revision, software package version, container image digest, machine-image identifier, compliance benchmark release, tool version, plugin version, or other controlled input.</text:p>
      <text:p text:style-name="Text_20_body">Version Pinning prevents an execution from silently selecting a later or otherwise different input when the original input remains required.</text:p>
      <text:p text:style-name="Text_20_body">Within Crucible, Version Pinning supports <text:a xlink:type="simple" xlink:href="https://wiki.didosolutions.com/dido/99_annexes/annex-b-terms-and-definitions/r/reproducibility" text:style-name="Internet_20_link" text:visited-style-name="Visited_20_Internet_20_Link">Reproducibility</text:a>, <text:a xlink:type="simple" xlink:href="https://wiki.didosolutions.com/dido/99_annexes/annex-b-terms-and-definitions/p/provenance" text:style-name="Internet_20_link" text:visited-style-name="Visited_20_Internet_20_Link">Provenance</text:a>, and <text:a xlink:type="simple" xlink:href="https://wiki.didosolutions.com/dido/99_annexes/annex-b-terms-and-definitions/t/traceability" text:style-name="Internet_20_link" text:visited-style-name="Visited_20_Internet_20_Link">Traceability</text:a> by connecting each result to the exact revisions used to produce it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selection and recording of an exact version or revision of an input for use by a defined process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Generalized from software configuration management, dependency management, package management, and reproducible-build usage and specialized for the Crucible architecture and operational model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 symbolic label, branch name, or unqualified latest-version reference does not provide reliable Version Pinning when the referenced content can change without changing the reference.</text:p>
      <text:p text:style-name="Text_20_body">Version Pinning identifies the selected input. It does not by itself verify the integrity, authenticity, compatibility, or suitability of that input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 Crucible Description identifies a repository tag, and the pull process resolves the tag to an exact Git commit. The recorded commit identifier pins the repository content used by the build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42:20</meta:creation-date>
    <dc:creator>Generated</dc:creator>
    <dc:date>2026-08-24T10::42:20</dc:date>
    <dc:language>en-US</dc:language>
    <meta:editing-cycles>1</meta:editing-cycles>
    <meta:editing-duration>PT0S</meta:editing-duration>
    <dc:title>dido:99_annexes:annex-b-terms-and-definitions:v:version_pinning</dc:title>
  </office:meta>
</office:document-meta>
</file>