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v:version_control_system"/><text:bookmark-start text:name="__RefHeading___version_control_system_1"/><text:bookmark-start text:name="version_control_system"/>Version Control System<text:bookmark-end text:name="__RefHeading___version_control_system_1"/><text:bookmark-end text:name="version_control_system"/></text:h>
      <text:p text:style-name="Text_20_body"><text:a xlink:type="simple" xlink:href="https://wiki.didosolutions.com/dido/99_annexes/annex-b-terms-and-definitions/start" text:style-name="Internet_20_link" text:visited-style-name="Visited_20_Internet_20_Link">Go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Version Control System performs <text:a xlink:type="simple" xlink:href="https://wiki.didosolutions.com/dido/99_annexes/annex-b-terms-and-definitions/v/version_control" text:style-name="Internet_20_link" text:visited-style-name="Visited_20_Internet_20_Link">Version Control</text:a> for one or more <text:a xlink:type="simple" xlink:href="https://wiki.didosolutions.com/dido/99_annexes/annex-b-terms-and-definitions/a/artifact" text:style-name="Internet_20_link" text:visited-style-name="Visited_20_Internet_20_Link">Artifacts</text:a>.</text:p>
      <text:p text:style-name="Text_20_body">The system records distinct Artifact revisions and preserves the relationships among them.</text:p>
      <text:p text:style-name="Text_20_body">A Version Control System allows an authorized user or process to:</text:p>
      <text:p text:style-name="Text_20_body">Add an Artifact to Version ControlAssign an identifiable revisionRetrieve an identified revisionDistinguish one revision from anotherRecord a relationship between revisionsCompare revisionsRecord changes to an ArtifactRestore or reuse an identified revisionA Version Control System may manage:</text:p>
      <text:p text:style-name="Text_20_body">Source codeConfiguration files<text:a xlink:type="simple" xlink:href="https://wiki.didosolutions.com/dido/99_annexes/annex-b-terms-and-definitions/i/infrastructure_configuration" text:style-name="Internet_20_link" text:visited-style-name="Visited_20_Internet_20_Link">Infrastructure Configurations</text:a><text:a xlink:type="simple" xlink:href="https://wiki.didosolutions.com/dido/99_annexes/annex-b-terms-and-definitions/i/infrastructure_blueprint" text:style-name="Internet_20_link" text:visited-style-name="Visited_20_Internet_20_Link">Infrastructure Blueprints</text:a>ModelsSchemasScriptsPolicy filesBuild specificationsDocumentationA Version Control System differs from Version Control:</text:p>
      <text:a xlink:type="simple" xlink:href="https://wiki.didosolutions.com/dido/99_annexes/annex-b-terms-and-definitions/v/version_control" text:style-name="Internet_20_link" text:visited-style-name="Visited_20_Internet_20_Link">Version Control</text:a>
      <text:p text:style-name="Text_20_body"> is the process for managing revisionsA Version Control System is a system that performs that processA Version Control System may include a repository, revision identification, comparison, branching, merging, access control, and retrieval capabilities. The presence or use of any particular capability depends on the applicable requirements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system that performs version control by recording identifiable revisions of artifacts and preserving the relationships among those revisions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Dido Solutions, Inc. and Jackrabbit Consulting, Inc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 Version Control System does not by itself establish that a revision is approved, released, deployed, authoritative, or subject to a specified retention period.</text:p>
      <text:p text:style-name="Text_20_body">A Version Control System may record information such as:</text:p>
      <text:p text:style-name="Text_20_body">Revision identifierPreceding revisionSucceeding revisionChange authorChange timestampChange descriptionRepository locationThe applicable requirements determine which information the system must preserve.</text:p>
      <text:p text:style-name="Text_20_body">The term does not require a particular product, repository architecture, branching model, merge model, storage technology, or deployment method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Version Control System assigns an identifiable revision to an <text:a xlink:type="simple" xlink:href="https://wiki.didosolutions.com/dido/99_annexes/annex-b-terms-and-definitions/i/infrastructure_configuration" text:style-name="Internet_20_link" text:visited-style-name="Visited_20_Internet_20_Link">Infrastructure Configuration</text:a>, records its relationship to the preceding revision, and permits an authorized deployment workflow to retrieve it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1::39:13</meta:creation-date>
    <dc:creator>Generated</dc:creator>
    <dc:date>2026-08-23T21::39:13</dc:date>
    <dc:language>en-US</dc:language>
    <meta:editing-cycles>1</meta:editing-cycles>
    <meta:editing-duration>PT0S</meta:editing-duration>
    <dc:title>dido:99_annexes:annex-b-terms-and-definitions:v:version_control_system</dc:title>
  </office:meta>
</office:document-meta>
</file>